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02.02.2022-на-портале-активный-гражданин-открывается-общественное-обсуждение"/>С 02.02.2022 на портале «Активный гражданин» открывается общественное обсуждение<text:bookmark-end text:name="с-02.02.2022-на-портале-активный-гражданин-открывается-общественное-обсуждение"/></text:h>
      <text:p text:style-name="First_20_paragraph">25.01.2022</text:p>
      <text:p text:style-name="Text_20_body"><text:span text:style-name="T1">С 02.02.2022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корректировке проекта межевания территории части квартала района Измайлово, ограниченного Первомайской улицей, 3-й Парковой улицей, Измайловским проспектом, 1-й Парковой улицей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корректировке проекта межевания территории части квартала района Измайлово, ограниченного Первомайской улицей, 3-й Парковой улицей, Измайловским проспектом, 1-й Парковой улицей - <text:span text:style-name="T2">проводятся в пределах территории границ района Измайлово.</text:span></text:p>
      <text:p text:style-name="Text_20_body">Проект межевания территории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%D0%9A%D0%BE%D0%BD%D1%81%D1%82%D0%B0%D0%BD%D1%82%D0%B8%D0%BD/Desktop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08:00 02.02.2022 по 23:59 15.02.2022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text:line-break/>№ 448-ПП) имеют право внести предложения и замечания, касающиеся данного проек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construction-reconstruction-and-land-use/public-hearings/detail/10579450.html" office:name=""><text:span text:style-name="Definition">http://izmaylowo.mos.ru/construction-reconstruction-and-land-use/public-hearings/detail/1057945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3:25:47Z</meta:creation-date>
    <dc:date>2023-09-19T23:25:47Z</dc:date>
  </office:meta>
</office:document-meta>
</file>