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02.02.2022-на-портале-активный-гражданин-открывается-общественное-обсуждение"/>С 02.02.2022 на портале «Активный гражданин» открывается общественное обсуждение<text:bookmark-end text:name="с-02.02.2022-на-портале-активный-гражданин-открывается-общественное-обсуждение"/></text:h>
      <text:p text:style-name="First_20_paragraph">25.01.2022</text:p>
      <text:p text:style-name="Text_20_body"><text:span text:style-name="T1">С 02.02.2022 на портале «Активный гражданин» открывается</text:span></text:p>
      <text:p text:style-name="Text_20_body"><text:span text:style-name="T1">общественное обсуждение</text:span></text:p>
      <text:p text:style-name="Text_20_body"><text:span text:style-name="T2">по проекту межевания (корректировке) территории части квартала района Измайлово, ограниченного Сиреневым бульваром, Никитинской улицей, 3-й Прядильной улицей, Измайловским проездом</text:span></text:p>
      <text:p text:style-name="Text_20_body">Организатором общественных обсуждений является Городская комиссия по вопросам градостроительства, землепользования и застройки при Правительстве Москвы.</text:p>
      <text:p text:style-name="Text_20_body">Общественные обсуждения по проекту межевания (корректировке) территории части квартала района Измайлово, ограниченного Сиреневым бульваром, Никитинской улицей, 3-й Прядильной улицей, Измайловским проездом - <text:span text:style-name="T2">проводятся в пределах территории границ района Измайлово.</text:span></text:p>
      <text:p text:style-name="Text_20_body">Проект межевания территории и информационные материалы к нему <text:span text:style-name="T2">будут размещены на сайте проекта «Активный гражданин» в информационно-телекоммуникационной сети Интернет</text:span> <text:a xlink:type="simple" xlink:href="file:///C:/Users/%D0%9A%D0%BE%D0%BD%D1%81%D1%82%D0%B0%D0%BD%D1%82%D0%B8%D0%BD/Desktop/%20http:/ag.mos.ru" office:name=""><text:span text:style-name="Definition">http://ag.mos.ru</text:span></text:a> <text:span text:style-name="T2">в разделе «Общественные обсуждения».</text:span></text:p>
      <text:p text:style-name="Text_20_body">Экспозиция проекта открыта с 08:00 02.02.2022 по 23:59 15.02.2022 на официальном сайте.</text:p>
      <text:p text:style-name="Text_20_body"><text:span text:style-name="T2">Участниками общественных обсуждений по проекту являются:</text:span></text:p>
      <text:p text:style-name="Text_20_body">1) Граждане, имеющие место жительства на территории, в границах которой проводятся общественные обсуждения;</text:p>
      <text:p text:style-name="Text_20_body">2) Граждане, имеющие место работы на территории, в границах которой проводятся общественные обсуждения;</text:p>
      <text:p text:style-name="Text_20_body">3) Правообладатели земельных участков, объектов капитального строительства, жилых и нежилых помещений на территории, в границах которой проводятся общественные обсуждения;</text:p>
      <text:p text:style-name="Text_20_body">4) Депутаты представительных органов муниципальных образований на территории, которых проводятся общественные обсуждения;</text:p>
      <text:p text:style-name="Text_20_body">5) Депутаты Московской городской Думы.</text:p>
      <text:p text:style-name="Text_20_body">В течение всего периода проведения экспозиции проекта участники общественных обсуждений, прошедшие идентификацию в установленном порядке (части 12, 13 статьи 5.1 Градостроительного кодекса Российской Федерации; ст. 68.1 Градостроительного кодекса города Москвы, а также Порядка организации и проведения общественных обсуждений при осуществлении градостроительной деятельности в городе Москве, утвержденного постановлением Правительства Москвы от 30.04.2019<text:line-break/>№ 448-ПП) имеют право внести предложения и замечания, касающиеся данного проекта.</text:p>
      <text:p text:style-name="Text_20_body"><text:line-break/></text:p>
      <text:p text:style-name="Text_20_body">Адрес страницы: <text:a xlink:type="simple" xlink:href="http://izmaylowo.mos.ru/construction-reconstruction-and-land-use/public-hearings/detail/10579456.html" office:name=""><text:span text:style-name="Definition">http://izmaylowo.mos.ru/construction-reconstruction-and-land-use/public-hearings/detail/10579456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07T10:28:13Z</meta:creation-date>
    <dc:date>2023-09-07T10:28:13Z</dc:date>
  </office:meta>
</office:document-meta>
</file>