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по-проекту-внесения-изменений-в-правила-землепользования-и-застройки-города-москвы-в-отношении-территории-по-адресу-проект-планировки-территории-по-адресу-сиреневый-бульвар-вл.4-район-измайлово-вао."/>Оповещение о проведении публичных слуша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по адресу: Сиреневый бульвар, вл.4, район Измайлово (ВАО).<text:bookmark-end text:name="оповещение-о-проведении-публичных-слушаний-по-проекту-внесения-изменений-в-правила-землепользования-и-застройки-города-москвы-в-отношении-территории-по-адресу-проект-планировки-территории-по-адресу-сиреневый-бульвар-вл.4-район-измайлово-вао."/></text:h>
      <text:p text:style-name="First_20_paragraph">11.10.2019</text:p>
      <text:p text:style-name="Text_20_body">Оповещение о проведении публичных слушаний<text:line-break/><text:line-break/>На публичные слушания представляется проект внесения изменений в правила землепользования и застройки города Москвы в отношении территории по адресу: проект планировки территории по адресу: Сиреневый бульвар, вл.4, район Измайлово (ВАО).<text:line-break/>Информационные материалы по теме публичных слушаний представлены на экспозиции в период с 18 октября по 24 октября 2019 года в здании управы района Измайлово города Москвы по адресу: 5-я Парковая ул., д.16, каб.21, на экспозиции осуществляется консультация по теме публичных слушаний.<text:line-break/>Часы работы экспозиции: пн. - птн. с 9:00 до 19:00, сб.-вск. с 10:00 до 17:00.<text:line-break/>Собрание участников публичных слушаний состоится  29 октября 2019 года                     в 19:00  в здании ГБОУ города Москвы «Школа № 1290» по адресу: Первомайская ул., д.59.<text:line-break/>Время начала регистрации участников собрания – 18:00.<text:line-break/>В период проведения публичных слушаний участники имеют право представить свои предложения и замечания по обсуждаемому  проекту посредством:<text:line-break/>- записи в книге (журнале) учета посетителей и записи предложений и замечаний в период работы экспозиции;<text:line-break/>- выступления на собрании участников публичных слушаний;<text:line-break/>- записи в книгу (журнал) учета (регистрации) участвующих в  собрании участников публичных слушаний;<text:line-break/>- подачи в ходе собрания письменных предложений и замечаний;<text:line-break/>- направления в течение недели со дня проведения  собрания  участников публичных слушаний письменных предложений,  замечаний в Окружную комиссию по вопросам градостроительства, землепользования и застройки при Правительстве Москвы в Восточном административном округе города Москвы.<text:line-break/>Номера контактных справочных телефонов: (499)165-38-10, (499)780-73-72.<text:line-break/>Почтовый адрес Окружной комиссии по вопросам градостроительства, землепользования и застройки при Правительстве Москвы в Восточном административном округе города Москвы: 107076, г. Москва,  Преображенская пл., д.9.<text:line-break/>Электронный адрес Окружной комиссии по вопросам градостроительства, землепользования и застройки при Правительстве Москвы в Восточном административном округе города Москвы: <text:a xlink:type="simple" xlink:href="mailto:okruzhnaya-komissia-vao@yandex.ru" office:name="Написать письмо"><text:span text:style-name="Definition">okruzhnaya-komissia-vao@yandex.ru</text:span></text:a>.<text:line-break/>Информационные материалы по проекту размещены на официальном сайте управы  района  Измайлово города Москвы по электронному адресу:  <text:a xlink:type="simple" xlink:href="https://izmaylowo.mos.ru" office:name=""><text:span text:style-name="Definition">https://izmaylowo.mos.ru</text:span></text:a>.<text:line-break/><text:line-break/></text:p>
      <text:p text:style-name="Text_20_body"><text:line-break/></text:p>
      <text:p text:style-name="Text_20_body">Адрес страницы: <text:a xlink:type="simple" xlink:href="http://izmaylowo.mos.ru/construction-reconstruction-and-land-use/public-hearings/detail/8411953.html" office:name=""><text:span text:style-name="Definition">http://izmaylowo.mos.ru/construction-reconstruction-and-land-use/public-hearings/detail/841195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8:24:45Z</meta:creation-date>
    <dc:date>2023-06-06T18:24:45Z</dc:date>
  </office:meta>
</office:document-meta>
</file>