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внесении-изменений-в-состав-антитеррористической-рабочей-группы-управы-района-измайлово-города-москвы-профилактики-терроризма-минимизации-и-или-ликвидации-последствий-его-проявлений"/>О внесении изменений в состав Антитеррористической рабочей группы управы района Измайлово города Москвы профилактики терроризма, минимизации и (или) ликвидации последствий его проявлений<text:bookmark-end text:name="о-внесении-изменений-в-состав-антитеррористической-рабочей-группы-управы-района-измайлово-города-москвы-профилактики-терроризма-минимизации-и-или-ликвидации-последствий-его-проявлений"/></text:h>
      <text:p text:style-name="First_20_paragraph">23.07.2021</text:p>
      <text:p text:style-name="Text_20_body"><text:span text:style-name="T1">О внесении изменений в состав</text:span></text:p>
      <text:p text:style-name="Text_20_body"><text:span text:style-name="T1">Антитеррористической рабочей группы</text:span></text:p>
      <text:p text:style-name="Text_20_body"><text:span text:style-name="T1">управы района Измайлово</text:span></text:p>
      <text:p text:style-name="Text_20_body"><text:span text:style-name="T1">города Москвы профилактики терроризма,</text:span></text:p>
      <text:p text:style-name="Text_20_body"><text:span text:style-name="T1">минимизации и (или) ликвидации</text:span></text:p>
      <text:p text:style-name="Text_20_body"><text:span text:style-name="T1">последствий его проявлений</text:span></text:p>
      <text:p text:style-name="Text_20_body">Во исполнение Указа Мэра Москвы от 26.12.2018 № 109-УМ «О совершенствовании системы антитеррористической деятельности в городе Москве», и в связи с изменениями состава постоянно действующей рабочей группы.</text:p>
      <text:p text:style-name="Text_20_body">1. Утвердить новый состав постоянно действующей рабочей группы района Измайлово города Москвы профилактики терроризма, минимизации и (или) ликвидации последствий его проявлений (приложение).</text:p>
      <text:p text:style-name="Text_20_body">2. В связи с изданием настоящего распоряжения признать утратившим силу распоряжение управы района Измайлово города Москвы от 04.06.2021 № ИЗ-03-22/21.</text:p>
      <text:p text:style-name="Text_20_body">Приложение</text:p>
      <text:p text:style-name="Text_20_body">к распоряжению</text:p>
      <text:p text:style-name="Text_20_body">от « » _______ 2021 г</text:p>
      <text:p text:style-name="Text_20_body"><text:span text:style-name="T1">СОСТАВ</text:span></text:p>
      <text:h text:style-name="Heading_20_1" text:outline-level="1"><text:bookmark-start text:name="антитеррористической-рабочей-группы-района"/><text:span text:style-name="T1">антитеррористической рабочей группы района</text:span><text:bookmark-end text:name="антитеррористической-рабочей-группы-района"/></text:h>
      <text:h text:style-name="Heading_20_1" text:outline-level="1"><text:bookmark-start text:name="измайлово-города-москвы"/><text:span text:style-name="T1">Измайлово города Москвы</text:span><text:bookmark-end text:name="измайлово-города-москвы"/></text:h>
      <text:p text:style-name="First_20_paragraph"><text:span text:style-name="T1">М.В. Довбня</text:span> - Председатель антитеррористической рабочей группы, глава управы района Измайлово города Москвы;</text:p>
      <text:p text:style-name="Text_20_body"><text:span text:style-name="T1">С.М.Смирнова</text:span> – заместитель главы управы по взаимодействию с населением;</text:p>
      <text:p text:style-name="Text_20_body"><text:span text:style-name="T1">Г.А.Евсеева</text:span> - секретарь антитеррористической рабочей группы района Измайлово города Москвы, главный специалист службы по вопросам ГО и ЧС.</text:p>
      <text:p text:style-name="Text_20_body"><text:span text:style-name="T1">Члены антитеррористической рабочей группы:</text:span></text:p>
      <text:p text:style-name="Text_20_body"><text:span text:style-name="T1">В.В. Гожин –</text:span> глава муниципального округа Измайлово города Москвы;</text:p>
      <text:p text:style-name="Text_20_body"><text:span text:style-name="T1">П.Ю.Степанов –</text:span> начальник организационного отдела управы района Измайлово города Москвы;</text:p>
      <text:p text:style-name="Text_20_body"><text:span text:style-name="T1">М.А.Беликова –</text:span> начальник отдела по вопросам жилищно-коммунального хозяйства и благоустройства управы района Измайлово города Москвы;</text:p>
      <text:p text:style-name="Text_20_body"><text:span text:style-name="T1">И.Г. Гусарова</text:span> – начальник отдела по взаимодействию с населением управы района</text:p>
      <text:p text:style-name="Text_20_body">Измайлово города Москвы;</text:p>
      <text:p text:style-name="Text_20_body"><text:span text:style-name="T1">Е.В.Пронина –</text:span> начальник отдела торговли и услуг;</text:p>
      <text:p text:style-name="Text_20_body"><text:span text:style-name="T1">И.Н.Низамов</text:span> – И.о. руководителя ГБУ «Жилищник района Измайлово»;</text:p>
      <text:p text:style-name="Text_20_body"><text:span text:style-name="T1">Е.Б.Прудникова</text:span> – руководитель ГБУ «Центр культуры и спорта « Измайлово»»</text:p>
      <text:p text:style-name="Text_20_body"><text:span text:style-name="T1">А.Б.Мирошниченко</text:span> – руководитель ГУиС района Измайлово</text:p>
      <text:p text:style-name="Text_20_body"><text:span text:style-name="T1">По согласованию (</text:span> ОМВД России по району Измайлово по городу Москве);</text:p>
      <text:p text:style-name="Text_20_body"><text:a xlink:type="simple" xlink:href="http://nac.gov.ru/?adfox&amp;utm_place=889432&amp;utm_ban=3131662&amp;ues=1" office:name=""><text:span text:style-name="Definition">Ссылка на</text:span></text:a> <text:a xlink:type="simple" xlink:href="http://nac.gov.ru/?adfox&amp;utm_place=889432&amp;utm_ban=3131662&amp;ues=1" office:name=""><text:span text:style-name="Definition">Национальный</text:span></text:a> <text:a xlink:type="simple" xlink:href="http://nac.gov.ru/?adfox&amp;utm_place=889432&amp;utm_ban=3131662&amp;ues=1" office:name=""><text:span text:style-name="Definition">Антитеррористический комитет (НАК) города Москвы</text:span></text:a> <text:a xlink:type="simple" xlink:href="http://nac.gov.ru/?adfox&amp;utm_place=889432&amp;utm_ban=3131662&amp;ues=1" office:name=""><text:span text:style-name="Definition">http://nac.gov.ru/?adfox&amp;utm_place=889432&amp;utm_ban=3131662&amp;ues=1</text:span></text:a></text:p>
      <text:p text:style-name="Text_20_body"><text:line-break/></text:p>
      <text:p text:style-name="Text_20_body">Адрес страницы: <text:a xlink:type="simple" xlink:href="http://izmaylowo.mos.ru/counter-terrorism/prevention-of-terrorism-and-extremism/detail/10130169.html" office:name=""><text:span text:style-name="Definition">http://izmaylowo.mos.ru/counter-terrorism/prevention-of-terrorism-and-extremism/detail/1013016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29:14Z</meta:creation-date>
    <dc:date>2023-09-19T21:29:14Z</dc:date>
  </office:meta>
</office:document-meta>
</file>