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  <style:style style:name="Table2" style:family="table">
      <style:table-properties table:align="center"/>
    </style:style>
    <style:style style:name="Table2.A" style:family="table-column"/>
    <style:style style:name="Table2.B" style:family="table-column"/>
    <style:style style:name="Table2.C" style:family="table-column"/>
  </office:automatic-styles>
  <office:body>
    <office:text>
      <text:h text:style-name="Heading_20_3" text:outline-level="3"><text:bookmark-start text:name="заседание-постоянно-действующей-рабочей-группы-района-измайлово-города-москвы-протокол-2"/>Заседание постоянно действующей рабочей группы района Измайлово города Москвы (Протокол № 2)<text:bookmark-end text:name="заседание-постоянно-действующей-рабочей-группы-района-измайлово-города-москвы-протокол-2"/></text:h>
      <text:p text:style-name="First_20_paragraph">23.07.2021</text:p>
      <text:p text:style-name="Text_20_body"><text:span text:style-name="T1">Заседание</text:span></text:p>
      <text:p text:style-name="Text_20_body"><text:span text:style-name="T1">постоянно действующей рабочей группы района Измайлово города Москвы (Протокол № 2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able:table table:name="Table2" table:style-name="Table2">
              <table:table-column table:style-name="Table2.A"/>
              <table:table-column table:style-name="Table2.B"/>
              <table:table-column table:style-name="Table2.C"/>
              <table:table-row>
                <table:table-cell table:style-name="TableRowCell" office:value-type="string">
                  <text:p text:style-name="Table_20_Contents"><text:span text:style-name="T2">28 апреля 2021 г.</text:span></text:p>
                </table:table-cell>
                <table:table-cell table:style-name="TableRowCell" office:value-type="string">
          </table:table-cell>
                <table:table-cell table:style-name="TableRowCell" office:value-type="string">
                  <text:p text:style-name="Table_20_Contents"><text:span text:style-name="T2">Экз. № 1</text:span></text:p>
                </table:table-cell>
              </table:table-row>
            </table:table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span text:style-name="T1">Рассматриваемые вопросы</text:span></text:p>
      <text:p text:style-name="Text_20_body"><text:span text:style-name="T1">I. О мерах по обеспечению безопасности, общественного порядка и противодействия возможным террористическим актам в период подготовки и проведения Первомайских праздников 1 и 9 мая 2021 года</text:span></text:p>
      <text:p text:style-name="Text_20_body">Выступление: Председателя рабочей группы района Измайлово города Москвы, главы управы М.В.Довбня.</text:p>
      <text:p text:style-name="Text_20_body"><text:span text:style-name="T1">II. О состоянии работы по реализации требований к антитеррористической защищенности объектов (территорий), мест </text:span><text:span text:style-name="T2">массового пребывания людей ВАО г. Москвы.________________________</text:span></text:p>
      <text:p text:style-name="Text_20_body"><text:span text:style-name="T3">Доклад. Главного специалиста службы по вопросам ГО и ЧС Евсеевой Г.А</text:span></text:p>
      <text:p text:style-name="Text_20_body"><text:a xlink:type="simple" xlink:href="http://nac.gov.ru/?adfox&amp;utm_place=889432&amp;utm_ban=3131662&amp;ues=1" office:name=""><text:span text:style-name="Definition"><text:line-break/>Ссылка на</text:span></text:a> <text:a xlink:type="simple" xlink:href="http://nac.gov.ru/?adfox&amp;utm_place=889432&amp;utm_ban=3131662&amp;ues=1" office:name=""><text:span text:style-name="Definition">Национальный</text:span></text:a> <text:a xlink:type="simple" xlink:href="http://nac.gov.ru/?adfox&amp;utm_place=889432&amp;utm_ban=3131662&amp;ues=1" office:name=""><text:span text:style-name="Definition">Антитеррористический комитет (НАК) города Москвы</text:span></text:a> <text:a xlink:type="simple" xlink:href="http://nac.gov.ru/?adfox&amp;utm_place=889432&amp;utm_ban=3131662&amp;ues=1" office:name=""><text:span text:style-name="Definition">http://nac.gov.ru/?adfox&amp;utm_place=889432&amp;utm_ban=3131662&amp;ues=1</text:span></text:a></text:p>
      <text:p text:style-name="Text_20_body"><text:line-break/></text:p>
      <text:p text:style-name="Text_20_body">Адрес страницы: <text:a xlink:type="simple" xlink:href="http://izmaylowo.mos.ru/counter-terrorism/prevention-of-terrorism-and-extremism/detail/10130193.html" office:name=""><text:span text:style-name="Definition">http://izmaylowo.mos.ru/counter-terrorism/prevention-of-terrorism-and-extremism/detail/1013019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5:36:45Z</meta:creation-date>
    <dc:date>2023-07-27T15:36:45Z</dc:date>
  </office:meta>
</office:document-meta>
</file>