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амятка-что-делать-при-обнаружении-подозрительного-предмета"/>Памятка «Что делать при обнаружении подозрительного предмета?»<text:bookmark-end text:name="памятка-что-делать-при-обнаружении-подозрительного-предмета"/></text:h>
      <text:p text:style-name="First_20_paragraph">27.08.2021</text:p>
      <text:p text:style-name="Text_20_body"><text:line-break/></text:p>
      <text:p text:style-name="Text_20_body">Адрес страницы: <text:a xlink:type="simple" xlink:href="http://izmaylowo.mos.ru/counter-terrorism/prevention-of-terrorism-and-extremism/detail/10211492.html" office:name=""><text:span text:style-name="Definition">http://izmaylowo.mos.ru/counter-terrorism/prevention-of-terrorism-and-extremism/detail/10211492.html</text:span></text:a></text:p>
      <text:p text:style-name="Text_20_body"><text:a xlink:type="simple" xlink:href="http://izmaylowo.mos.ru" office:name=""><text:span text:style-name="Definition">Управа района Измайло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8-19T21:21:00Z</meta:creation-date>
    <dc:date>2023-08-19T21:21:00Z</dc:date>
  </office:meta>
</office:document-meta>
</file>