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для-образовательых-учреждений.-как-проводить-профилактику-среди-студентов-и-учеников-из-группы-риска"/>ПАМЯТКА ДЛЯ ОБРАЗОВАТЕЛЬЫХ УЧРЕЖДЕНИЙ. КАК ПРОВОДИТЬ ПРОФИЛАКТИКУ СРЕДИ СТУДЕНТОВ И УЧЕНИКОВ ИЗ ГРУППЫ РИСКА?<text:bookmark-end text:name="памятка-для-образовательых-учреждений.-как-проводить-профилактику-среди-студентов-и-учеников-из-группы-риска"/></text:h>
      <text:p text:style-name="First_20_paragraph">20.08.2024</text:p>
      <text:p text:style-name="Text_20_body"><text:line-break/></text:p>
      <text:p text:style-name="Text_20_body">Адрес страницы: <text:a xlink:type="simple" xlink:href="http://izmaylowo.mos.ru/counter-terrorism/prevention-of-terrorism-and-extremism/detail/12528008.html" office:name=""><text:span text:style-name="Definition">http://izmaylowo.mos.ru/counter-terrorism/prevention-of-terrorism-and-extremism/detail/12528008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22T13:55:00Z</meta:creation-date>
    <dc:date>2024-08-22T13:55:00Z</dc:date>
  </office:meta>
</office:document-meta>
</file>