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полнение-егрн-сведениями-ключевое-направление-столичной-кадастровой-палаты"/>Наполнение ЕГРН сведениями – ключевое направление столичной Кадастровой палаты<text:bookmark-end text:name="наполнение-егрн-сведениями-ключевое-направление-столичной-кадастровой-палаты"/></text:h>
      <text:p text:style-name="First_20_paragraph">14.07.2021</text:p>
      <text:p text:style-name="Text_20_body"><text:span text:style-name="T1">Учреждение продолжает активную работу по дополнению реестра недвижимости актуальными сведениями</text:span></text:p>
      <text:p text:style-name="Text_20_body"><text:span text:style-name="T2">В минувшем году Росреестр утвердил и реализует федеральную дорожную карту по наполнению Единого государственного реестра недвижимости (ЕГРН) необходимыми сведениями. Эта задача является приоритетной для ведомства. Проект направлен на внесение в ЕГРН отсутствующих сведений, необходимых для защиты прав граждан и юридических лиц, снижения рисков земельных споров, корректного налогообложения и вовлечения в оборот неиспользуемых объектов недвижимости.</text:span></text:p>
      <text:p text:style-name="Text_20_body">В дорожную карту также включены мероприятия по внесению в ЕГРН недостающих сведений, необходимых для определения кадастровой стоимости объектов недвижимости, отсутствующих данных о правообладателях недвижимого имущества, внесению информации об объектах культурного наследия и особо охраняемых природных территориях.</text:p>
      <text:p text:style-name="Text_20_body">Наполнение ЕГРН актуальными и достоверными сведениями – одно из ключевых направлений Кадастровой палаты по Москве. В том числе внесение сведений о зонах с особыми условиями использования территорий, особо охраняемых природных территориях, территориях объектов культурного наследия, а также территориальных зонах, что способствует соблюдению установленного законодательством Российской Федерации правового режима использования столичных объектов недвижимости. Всего ЕГРН содержит более 36 тыс. таких сведений.</text:p>
      <text:p text:style-name="Text_20_body">Устанавливаются зоны и территории в целях обеспечения безопасности населения и создания благоприятных условий для жизнедеятельности человека, регулирования и ограничения негативного воздействия хозяйственной и иной деятельности на окружающую среду. В границах таких зон и территорий вводится особый режим использования земельных участков. Решения об установлении, изменении или о прекращении существования зон и территорий принимают органы государственной власти и органы местного самоуправления, а затем направляют в Кадастровую палату по Москве документы для внесения сведений в ЕГРН.</text:p>
      <text:p text:style-name="Text_20_body"><text:span text:style-name="T1">«Наличие полных и достоверных сведений в ЕГРН обеспечивает защиту собственности при совершении сделок, позволяет включить в оборот неиспользуемые объекты недвижимости, а также помогает реализовывать инвестиционные проекты и эффективно управлять земельными активами в столице»</text:span>, – отметила <text:span text:style-name="T2">директор Кадастровой палаты по Москве Елена Спиридонова.</text:span></text:p>
      <text:p text:style-name="Text_20_body"><text:line-break/></text:p>
      <text:p text:style-name="Text_20_body">Адрес страницы: <text:a xlink:type="simple" xlink:href="http://izmaylowo.mos.ru/inform/detail/10104578.html" office:name=""><text:span text:style-name="Definition">http://izmaylowo.mos.ru/inform/detail/10104578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2T16:17:14Z</meta:creation-date>
    <dc:date>2024-08-22T16:17:14Z</dc:date>
  </office:meta>
</office:document-meta>
</file>