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грн-дополнится-сведениями-об-аварийности-жилья"/>ЕГРН дополнится сведениями об аварийности жилья<text:bookmark-end text:name="егрн-дополнится-сведениями-об-аварийности-жилья"/></text:h>
      <text:p text:style-name="First_20_paragraph">20.07.2021</text:p>
      <text:p text:style-name="Text_20_body"><text:span text:style-name="T1">Расширяется состав сведений, вносимых в Единый государственный реестр недвижимости (ЕГРН)</text:span></text:p>
      <text:p text:style-name="Text_20_body"><text:span text:style-name="T2">С 1 февраля 2022 года вступает в силу Федеральный закон от 26 мая 2021 года № 148-ФЗ «О внесении изменений в Федеральный закон «О государственной регистрации недвижимости». Согласно документу, выписка из реестра недвижимости теперь будет содержать сведения о признании многоквартирного дома аварийным и подлежащим сносу или реконструкции, а также сведения о признании жилья непригодным для проживания.</text:span></text:p>
      <text:p text:style-name="Text_20_body">Документом также устанавливается обязанность органов государственной власти и органов местного самоуправления по направлению в орган регистрации прав документов для внесения сведений в ЕГРН, в случае принятия ими решений о признании многоквартирного дома аварийным и подлежащим сносу<text:line-break/>или реконструкции и (или) о признании жилого помещения, в том числе жилого дома, непригодным для проживания.</text:p>
      <text:p text:style-name="Text_20_body">Сведения о многоквартирных домах и жилых помещениях, признанных ранее аварийными или непригодными для проживания, должны быть направлены в органы регистрации прав компетентными службами до 1 июля 2022 года.</text:p>
      <text:p text:style-name="Text_20_body">В свою очередь, с 1 февраля 2022 года выписка из ЕГРН должна дополнительно содержать общедоступные сведения о признании многоквартирного дома аварийным и подлежащим сносу или реконструкции и (или) о признании жилого помещения, в том числе жилого дома, непригодным для проживания.</text:p>
      <text:p text:style-name="Text_20_body"><text:span text:style-name="T1">«Нововведения позволят повысить уровень информированности населения, а также обеспечить защиту прав граждан при оформлении сделок</text:span><text:line-break/><text:span text:style-name="T1">с недвижимостью», –</text:span> <text:span text:style-name="T2">отметила директор Кадастровой палаты по Москве Елена Спиридонова</text:span>.</text:p>
      <text:p text:style-name="Text_20_body">Напомним, заказать выписку из ЕГРН можно в бумажном виде, путем подачи заявления в любой офис МФЦ, или в электронном виде, воспользовавшись<text:line-break/><text:a xlink:type="simple" xlink:href="https://spv.kadastr.ru/" office:name=""><text:span text:style-name="Definition">онлайн-сервисами Федеральной кадастровой палаты</text:span></text:a> и <text:a xlink:type="simple" xlink:href="https://rosreestr.gov.ru/wps/portal/p/cc_present/EGRN_1" office:name=""><text:span text:style-name="Definition">Росреестра</text:span></text:a> или <text:a xlink:type="simple" xlink:href="https://www.gosuslugi.ru/283020" office:name=""><text:span text:style-name="Definition">Единым порталом государственных и муниципальных услуг</text:span></text:a>.</text:p>
      <text:p text:style-name="Text_20_body">Обращаем внимание, что выписка из ЕГРН, полученная в электронном виде, имеет такую же юридическую силу, как и бумажный документ, и заверяется электронной подписью органа регистрации прав.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118869.html" office:name=""><text:span text:style-name="Definition">http://izmaylowo.mos.ru/inform/detail/1011886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6:19:34Z</meta:creation-date>
    <dc:date>2024-08-22T16:19:34Z</dc:date>
  </office:meta>
</office:document-meta>
</file>