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дастровая-палата-по-москве-приняла-участие-в-заседании-по-улучшению-инвестиционного-климата-столицы"/>Кадастровая палата по Москве приняла участие в заседании по улучшению инвестиционного климата столицы<text:bookmark-end text:name="кадастровая-палата-по-москве-приняла-участие-в-заседании-по-улучшению-инвестиционного-климата-столицы"/></text:h>
      <text:p text:style-name="First_20_paragraph">30.07.2021</text:p>
      <text:p text:style-name="Text_20_body"><text:span text:style-name="T1">На совещании были рассмотрены мероприятия, направленные на улучшение инвестиционного и предпринимательского климата региона, а также вопросы поддержки конкретных инвестицх проектовионны</text:span></text:p>
      <text:p text:style-name="Text_20_body"><text:span text:style-name="T2">21 июля 2021 года в формате видеоконференцсвязи состоялось заседание проектного офиса по улучшению инвестиционного климата Москвы. Основным вопросом совещания стало подведение итогов работы за 2020 год и первое полугодие 2021 года, а также обсуждение плана по сохранению лидирующей позиции Москвы в Национальном рейтинге состояния инвестиционного климата в субъектах РФ.</text:span></text:p>
      <text:p text:style-name="Text_20_body">В мероприятии приняли участие руководители и представители органов исполнительной власти региона, в том числе Кадастровой палаты по Москве, столичного управления Росреестра и других ведомств.</text:p>
      <text:p text:style-name="Text_20_body">Открыл заседание заместитель руководителя Департамента инвестиционной и промышленной политики г. Москвы Эмиль Петросян, который сообщил, что по результатам 2020 года Москва возглавила рейтинг состояния инвестиционного климата в регионах России, а также представил план по сохранению лидирующих позиций в нем.</text:p>
      <text:p text:style-name="Text_20_body">Так, по итогам работы органов кадастрового учета и регистрации прав за минувший год отмечено почти двукратное уменьшение количества процедур, требуемых для постановки земельного участка на кадастровый учет, и сокращение среднего срока регистрации прав с 12 до 8 дней, что позволило предпринимателям значительно упростить деятельность в регионе.</text:p>
      <text:p text:style-name="Text_20_body"><text:span text:style-name="T1">«Функционирование проектного офиса позволяет установить конструктивный диалог бизнеса и власти, а также оперативно разрешать проблемные вопросы в инвестиционной сфере,</text:span> – отметил <text:span text:style-name="T2">заместитель директора-главный технолог Кадастровой палаты по Москве Виктор Горелышев.</text:span> – <text:span text:style-name="T1">Работа по сокращению административных барьеров, повышению качества оказания государственных услуг позволит улучшить результаты деятельности региона, направленной на формирование благоприятной предпринимательской среды».</text:span></text:p>
      <text:p text:style-name="Text_20_body">В завершение заседания участниками были выработаны эффективные предложения по достижению показателей рейтинга, а также определены направления деятельности органов исполнительной власти, которые необходимо усовершенствовать в ближайшие годы для комфортного ведения бизнеса в столице.</text:p>
      <text:p text:style-name="Text_20_body"><text:span text:style-name="T2">Контакты для СМИ</text:span></text:p>
      <text:p text:style-name="Text_20_body">Пресс-служба Кадастровой палаты по Москве</text:p>
      <text:p text:style-name="Text_20_body">8(495)587-78-55 (вн.23-33)</text:p>
      <text:p text:style-name="Text_20_body"><text:a xlink:type="simple" xlink:href="mailto:press@77.kadastr.ru" office:name=""><text:span text:style-name="Definition">press@77.kadastr.ru</text:span></text:a></text:p>
      <text:p text:style-name="Text_20_body"><text:a xlink:type="simple" xlink:href="https://kadastr.ru/" office:name=""><text:span text:style-name="Definition">kadastr.ru</text:span></text:a></text:p>
      <text:p text:style-name="Text_20_body">Москва, шоссе Энтузиастов, д. 14</text:p>
      <text:p text:style-name="Text_20_body"><text:line-break/></text:p>
      <text:p text:style-name="Text_20_body">Адрес страницы: <text:a xlink:type="simple" xlink:href="http://izmaylowo.mos.ru/inform/detail/10144877.html" office:name=""><text:span text:style-name="Definition">http://izmaylowo.mos.ru/inform/detail/10144877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2T15:43:38Z</meta:creation-date>
    <dc:date>2024-08-22T15:43:38Z</dc:date>
  </office:meta>
</office:document-meta>
</file>