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справление-сведений-реестра-недвижимости-вопросы-и-ответы"/>Исправление сведений реестра недвижимости: вопросы и ответы<text:bookmark-end text:name="исправление-сведений-реестра-недвижимости-вопросы-и-ответы"/></text:h>
      <text:p text:style-name="First_20_paragraph">10.08.2021</text:p>
      <text:p text:style-name="Text_20_body"><text:span text:style-name="T1">Кадастровая палата по Москве рассказала о том, что делать в случае обнаружения ошибки в Едином государственном реестре недвижимости (ЕГРН)</text:span></text:p>
      <text:p text:style-name="Text_20_body">При оформлении недвижимого имущества у граждан нередко возникают вопросы, по которым требуются квалифицированные консультации. Кадастровая палата по Москве подготовила ответы на наиболее популярные из них.</text:p>
      <text:p text:style-name="Text_20_body"><text:span text:style-name="T2">Вопрос</text:span>: Как подать заявление об исправлении технической ошибки в сведениях из ЕГРН?</text:p>
      <text:p text:style-name="Text_20_body"><text:span text:style-name="T2">Ответ</text:span>: Техническая ошибка – описка, опечатка, грамматическая<text:line-break/>или арифметическая ошибка либо подобная ошибка, вызвавшая несоответствие сведений, содержащихся в ЕГРН, сведениям, содержащимся в документах,<text:line-break/>на основании которых вносилась запись в реестр.</text:p>
      <text:p text:style-name="Text_20_body">Наличие технической ошибки может послужить причиной отказа в проведении учетно-регистрационных действий или их приостановке, привести к неверному начислению суммы налога и другим негативным последствиям.</text:p>
      <text:p text:style-name="Text_20_body">Подать заявление об исправлении технической ошибки можно лично в МФЦ, направить почтой в орган регистрации прав либо в электронной форме через сайт Росреестра (<text:a xlink:type="simple" xlink:href="https://rosreestr.gov.ru/" office:name=""><text:span text:style-name="Definition">https://rosreestr.gov.ru/</text:span></text:a>).</text:p>
      <text:p text:style-name="Text_20_body">Исправление технической ошибки производится в течение трех рабочих дней<text:line-break/>с момента получения соответствующего заявления.</text:p>
      <text:p text:style-name="Text_20_body">Отметим, что исправление технической ошибки в записях осуществляется<text:line-break/>в случае, если такое исправление не влечет за собой прекращение, возникновение, переход зарегистрированного права на объект недвижимости.</text:p>
      <text:p text:style-name="Text_20_body"><text:span text:style-name="T2">Вопрос</text:span>: В каком порядке исправляется реестровая ошибка?</text:p>
      <text:p text:style-name="Text_20_body"><text:span text:style-name="T2">Ответ</text:span>: Реестровая ошибка – воспроизведенная в ЕГРН ошибка, содержащаяся<text:line-break/>в межевом или техническом плане, карте-плане территории или акте обследования, возникшая вследствие ошибки, допущенной лицом, выполнившим кадастровые работы, или содержащаяся в документах, представленных в орган регистрации прав иными лицами или органами в порядке информационного взаимодействия.</text:p>
      <text:p text:style-name="Text_20_body">Реестровая ошибка исправляется в заявительном порядке при осуществлении государственного кадастрового учета изменений объекта недвижимости, если она содержится в документах, представленных ранее с заявлением об осуществлении одновременно государственного кадастрового учета и государственной регистрации прав либо с заявлением об осуществлении государственного кадастрового учета соответствующего объекта недвижимости.</text:p>
      <text:p text:style-name="Text_20_body">Также она может быть исправлена в порядке внесения в ЕГРН сведений, поступивших в рамках межведомственного информационного взаимодействия,<text:line-break/>или сведений, поступивших в уведомительном или ином предусмотренном федеральным законом порядке, если реестровая ошибка содержится в документах, представленных ранее таким образом.</text:p>
      <text:p text:style-name="Text_20_body"><text:span text:style-name="T2">Вопрос</text:span>: Возможно ли исправить реестровую ошибку на основании судебного акта?</text:p>
      <text:p text:style-name="Text_20_body"><text:span text:style-name="T2">Ответ</text:span>: Реестровая ошибка может быть исправлена на основании вступившего решения суда либо на основании документов, обеспечивающих исполнение такого решения.</text:p>
      <text:p text:style-name="Text_20_body">В случае, если решение суда о необходимости осуществления государственного кадастрового учета либо решение суда, разрешившее спор о границах земельных участков или контурах расположенных на них объектов недвижимости, содержит необходимые для внесения в ЕГРН основные сведения об объекте недвижимости, представление в орган регистрации прав дополнительно межевого или технического плана либо акта обследования, подготовленных в результате выполнения кадастровых работ, не требуется.</text:p>
      <text:p text:style-name="Text_20_body">К необходимым данным об объекте относятся сведения о координатах характерных точек границ земельного участка, координатах характерных точек контура здания, сооружения или объекта незавершенного строительства<text:line-break/>на земельном участке, которые соответствуют методам их определения, установленным органом нормативно-правового регулирования. В орган регистрации прав может быть направлен просто судебный акт с новыми координатами, в случае невозможности внесения данных координат должен быть подготовлен межевой план.</text:p>
      <text:p text:style-name="Text_20_body">Необходимо отметить, что государственный регистратор обязан внести запись<text:line-break/>в ЕГРН на основании судебного акта независимо от его участия в деле,<text:line-break/>при чем наличие судебного акта не освобождает лицо от представления иных документов, не являющихся правоустанавливающими, которые необходимы<text:line-break/>для внесения записи в ЕГРН.</text:p>
      <text:p text:style-name="Text_20_body"><text:span text:style-name="T1">«Исправление ошибок в ЕГРН позволяет повысить качество сведений</text:span><text:line-break/><text:span text:style-name="T1">о недвижимости и является одним из приоритетных направлений деятельности Кадастровой палаты по Москве. Так, за первое полугодие 2021 года экспертами учреждения исправлено более 37 тысяч технических и четырёхсот реестровых ошибок, что позволило сведениям ЕГРН стать точнее и достовернее</text:span>», – отметил <text:span text:style-name="T2">заместитель директора Кадастровой палаты по Москве Алексей Некрасов</text:span>.</text:p>
      <text:p text:style-name="Text_20_body">Напомним, что по вопросам, касающимся деятельности учреждения, можно обращаться по номеру Ведомственного центра телефонного обслуживания (ВЦТО)<text:line-break/>8-800-100-34-34 (звонок бесплатный). Эксперты ведомства дадут разъяснения<text:line-break/>и консультации по темам, связанным с осуществлением государственного кадастрового учёта, регистрации прав, предоставлением сведений из ЕГРН.</text:p>
      <text:p text:style-name="Text_20_body">«<text:span text:style-name="T1">Эксперты Кадастровой палаты по Москве регулярно проводят консультации для жителей столицы по наиболее актуальным вопросам. Своевременное получение квалифицированной правовой помощи позволит уменьшить риск возникновения непредвиденных ситуаций при проведении сделки с недвижимым имуществом</text:span>», – добавил <text:span text:style-name="T2">Алексей Некрасов</text:span>.</text:p>
      <text:p text:style-name="Text_20_body"><text:bookmark text:name="id__GoBack"/></text:p>
      <text:p text:style-name="Text_20_body"><text:span text:style-name="T2">Контакты для СМИ</text:span></text:p>
      <text:p text:style-name="Text_20_body">Пресс-служба Кадастровой палаты по Москве</text:p>
      <text:p text:style-name="Text_20_body">8(495)587-78-55 (вн.24-12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izmaylowo.mos.ru/inform/detail/10167884.html" office:name=""><text:span text:style-name="Definition">http://izmaylowo.mos.ru/inform/detail/10167884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4T06:14:03Z</meta:creation-date>
    <dc:date>2024-04-04T06:14:03Z</dc:date>
  </office:meta>
</office:document-meta>
</file>