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рс-на-цифру-92-сведений-из-егрн-выдано-онлайн"/>Курс на «цифру»: 92 % сведений из ЕГРН выдано онлайн<text:bookmark-end text:name="курс-на-цифру-92-сведений-из-егрн-выдано-онлайн"/></text:h>
      <text:p text:style-name="First_20_paragraph">23.08.2021</text:p>
      <text:p text:style-name="Text_20_body"><text:span text:style-name="T1">Столичная Кадастровая палата рассказали о результатах выдачи сведений</text:span><text:line-break/><text:bookmark text:name="id__GoBack"/><text:span text:style-name="T1"> из Единого государственного реестра недвижимости (ЕГРН) в электронном виде</text:span><text:line-break/><text:span text:style-name="T1">за I полугодие 2021 года</text:span></text:p>
      <text:p text:style-name="Text_20_body"><text:span text:style-name="T2">Электронные услуги на сегодняшний день плотно вошли в нашу жизнь</text:span><text:line-break/><text:span text:style-name="T2">и являются ее неотъемлемой частью, все больше из них оказываются в онлайн-формате. Столичная Кадастровая палата наращивает темпы в области предоставления государственных услуг, большинство из которых можно получить именно в такой форме. Так, услуга по предоставлению сведений</text:span><text:line-break/><text:span text:style-name="T2">из ЕГРН почти полностью переведена в электронный вид.</text:span></text:p>
      <text:p text:style-name="Text_20_body">Получение услуг в цифровой форме позволяет минимизировать очные контакты заявителей, сохраняет их личное время и здоровье. Одной из главных задач, стоящих перед столичной Кадастровой палатой, является повышение качества<text:line-break/>и доступности услуг, предоставляемых гражданам и юридическим лицам. Несомненно, ускорением решения этой задачи является переход на предоставление большинства из них в онлайн-формате.</text:p>
      <text:p text:style-name="Text_20_body">Самой востребованной услугой Кадастровой палаты по Москве остается предоставление сведений из ЕГРН, который является единственным источником, содержащим актуальные данные об объектах недвижимости и их владельцах.</text:p>
      <text:p text:style-name="Text_20_body">За первое полугодие 2021 года учреждением подготовлено около 3 млн сведений из ЕГРН в электронном виде, что превышает показатель выданных «бумажных» выписок почти в 12 раз. Кроме того, граждане с начала 2017 года воспользовались этой услугой более 25 млн раз, при этом доля сведений, выданных<text:line-break/></text:p>
      <text:p text:style-name="Text_20_body">в электронном виде, растет с каждым годом и составляет 92% от общего числа запрошенных сведений.Востребованными документами у граждан и юридических лиц в этом полугодии остаются: выписка об объекте недвижимости, о правах отдельного лица, о переходе права собственности, а также об основных характеристиках объекта недвижимости.</text:p>
      <text:p text:style-name="Text_20_body"><text:span text:style-name="T1">«С годами, благодаря внедрению новейших цифровых технологий, процесс оказания государственных услуг в сфере оборота недвижимости стал качественнее и доступнее. Дистанционные способы взаимодействия с госучреждениями способствуют снижению административных барьеров, а также позволяют гражданам сократить временные и финансовые издержки. В онлайн-формате услугу можно получить в любое время, независимо от времени суток, праздничных</text:span><text:line-break/><text:span text:style-name="T1">и выходных дней»,</text:span> – отметила <text:span text:style-name="T2">директор Кадастровой палаты по Москве Елена Спиридонова</text:span>.</text:p>
      <text:p text:style-name="Text_20_body">Выписка из ЕГРН – основа любой сделки с недвижимостью, поэтому применение этих сведений достаточно широко. Это тот самый документ, который подтверждает права собственности на квартиру, земельный участок, дом, гараж, машино-место. Непременно потребуется выписка из реестра, если вы решили улучшить жилищные условия, при совершении любых сделок купли-продажи недвижимости, при оформлении наследства, приватизации, дарении, кредитовании<text:line-break/>в банке, при судебных спорах и в других ситуациях.</text:p>
      <text:p text:style-name="Text_20_body">Для получения выписки из ЕГРН в электронном виде необходимо воспользоваться онлайн-сервисом Федеральной кадастровой палаты (<text:a xlink:type="simple" xlink:href="https://spv.kadastr.ru/" office:name=""><text:span text:style-name="Definition">https://spv.kadastr.ru/</text:span></text:a>) или сервисом Росреестра (<text:a xlink:type="simple" xlink:href="https://rosreestr.gov.ru/" office:name=""><text:span text:style-name="Definition">https://rosreestr.gov.ru/</text:span></text:a>) либо Единым порталом государственных и муниципальных услуг (<text:a xlink:type="simple" xlink:href="https://www.gosuslugi.ru/" office:name=""><text:span text:style-name="Definition">https://www.gosuslugi.ru</text:span></text:a>)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199328.html" office:name=""><text:span text:style-name="Definition">http://izmaylowo.mos.ru/inform/detail/101993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1:27:00Z</meta:creation-date>
    <dc:date>2024-08-22T11:27:00Z</dc:date>
  </office:meta>
</office:document-meta>
</file>