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педиция-столичного-росреестра-возобновляет-работу"/>Экспедиция столичного Росреестра возобновляет работу<text:bookmark-end text:name="экспедиция-столичного-росреестра-возобновляет-работу"/></text:h>
      <text:p text:style-name="First_20_paragraph">13.09.2021</text:p>
      <text:p text:style-name="Text_20_body">Управлением Росреестра по Москве принято решение возобновить работу экспедиции на прием документов.</text:p>
      <text:p text:style-name="Text_20_body">Прямой контакт сотрудников отдела общего обеспечения с заявителями был приостановлен в целях предупреждения распространения COVID-19 и соблюдения требований безопасности для граждан в марте 2020 года. В этот период помимо онлайн-сервисов для подачи обращений и почтовых отправлений дополнительно был организован прием документов через «ящик для корреспонденции».</text:p>
      <text:p text:style-name="Text_20_body">Приостановление работы экспедиции усложнило процесс подачи документов. Со стороны заявителей допускались разного рода ошибки, в их числе предоставление неполного комплекта документов, отсутствие реквизитов для возврата излишне уплаченных денежных средств, не предоставление оригиналов платежных документов или не расшифровка инициалов. По этим причинам граждане были вынуждены обращаться в Управление неоднократно. Также в «ящик для корреспонденции» опускали заявления и документы на государственную регистрацию прав и/или постановку на кадастровый учет недвижимого имущества, которые заявитель должен подавать в центр государственных услуг «Мои документы».</text:p>
      <text:p text:style-name="Text_20_body"><text:span text:style-name="T1">«В Управлении все сотрудники очень ответственно относятся к вопросу обеспечения безопасности и принимают все меры по предотвращению распространения коронавирусной инфекции. Но мы не можем допустить снижение качества оказания государственных услуг, нельзя позволять обстоятельствам усложнять процесс подачи документов. В связи с этим было принято решение возобновить работу экспедиции при соблюдении всех необходимых защитных мер. Отдел полностью оборудован и готов к приему документации»,</text:span> — комментирует <text:span text:style-name="T2">Игорь Майданов, руководитель Управления Росреестра по Москве.</text:span></text:p>
      <text:p text:style-name="Text_20_body">В помещении экспедиции установлено оборудование для рециркуляции и дезинфекции воздуха, произведена разлиновка пола с указанием необходимой дистанции между гражданами, рабочие места оборудованы защитным стеклом. Во время перерыва будет проводиться санитарная обработка помещения. Все сотрудники отдела общего обеспечения, осуществляющие прием документов, прошли вакцинацию от COVID-19.</text:p>
      <text:p text:style-name="Text_20_body">Ознакомиться с графиком работы экспедиции можно в разделе: «<text:a xlink:type="simple" xlink:href="https://rosreestr.gov.ru/site/activity/kadastrovaya-otsenka/rassmotrenie-sporov-o-rezultatakh-opredeleniya-kadastrovoy-stoimosti-/informatsiya-o-rabote-komissiy-po-rassmotreniyu-sporov-o-rezultatakh-opredeleniya-kadastrovoy-stoimo/?r_sect=7450&amp;r_elem=35467" office:name=""><text:span text:style-name="Definition">контактная информация</text:span></text:a>» на официальном портале Управления Росреестра по Москве.</text:p>
      <text:p text:style-name="Text_20_body"><text:line-break/></text:p>
      <text:p text:style-name="Text_20_body">Адрес страницы: <text:a xlink:type="simple" xlink:href="http://izmaylowo.mos.ru/inform/detail/10249471.html" office:name=""><text:span text:style-name="Definition">http://izmaylowo.mos.ru/inform/detail/1024947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2T11:16:25Z</meta:creation-date>
    <dc:date>2024-08-22T11:16:25Z</dc:date>
  </office:meta>
</office:document-meta>
</file>