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к-оформить-наследство-ответы-экспертов"/>Как оформить наследство: ответы экспертов<text:bookmark-end text:name="как-оформить-наследство-ответы-экспертов"/></text:h>
      <text:p text:style-name="First_20_paragraph">13.09.2021</text:p>
      <text:p text:style-name="Text_20_body"><text:span text:style-name="T1">Кадастровая палата по Москве рассказала о тонкостях получения нотариусом сведений из реестра недвижимости в рамках наследственного дела.</text:span></text:p>
      <text:p text:style-name="Text_20_body">При оформлении недвижимого имущества у жителей столицы зачастую возникают вопросы, по которым требуются квалифицированные консультации. Эксперты столичной Кадастровой палаты подготовили ответы на вопросы москвичей о процедуре оформления наследства.</text:p>
      <text:p text:style-name="Text_20_body"><text:span text:style-name="T2">Вопрос:</text:span> Как вступить в наследство? Нужно ли мне самостоятельно запрашивать сведения об имуществе умершего родственника?</text:p>
      <text:p text:style-name="Text_20_body"><text:span text:style-name="T2">Ответ:</text:span> В соответствии с действующим законодательством для приобретения наследства наследник должен его принять. Сделать это можно в течение шести месяцев со дня открытия наследства. Для этого нужно подать по месту открытия наследства нотариусу или уполномоченному в соответствии с законом выдавать свидетельства о праве на наследство должностному лицу заявление наследника<text:line-break/><text:bookmark text:name="id__GoBack"/> о принятии наследства либо о выдаче свидетельства о праве на наследство.</text:p>
      <text:p text:style-name="Text_20_body">Необходимо отметить, что в соответствии со статьей 47.1 «Основ законодательства Российской Федерации о нотариате» от 11.02.1993 № 4462-1,<text:line-break/>в случаях, если для совершения нотариального действия необходимы сведения, содержащиеся в ЕГРН, нотариусы не вправе требовать представления таких сведений от обратившихся за совершением данного нотариального действия гражданина, его представителя или представителя юридического лица. Нотариус самостоятельно запрашивает и получает в органе регистрации прав необходимые данные из реестра недвижимости.</text:p>
      <text:p text:style-name="Text_20_body"><text:span text:style-name="T2">Вопрос:</text:span> Какую информацию из реестра недвижимости выдадут нотариусу?</text:p>
      <text:p text:style-name="Text_20_body"><text:span text:style-name="T2">Ответ:</text:span> Нотариусу могут быть предоставлены данные о правах наследодателя<text:line-break/>и его пережившего супруга на объекты недвижимого имущества, о признании правообладателя недееспособным или ограниченно дееспособным, обобщенные сведения об объектах недвижимости в связи с открытием наследства. Кроме того, выдаются данные о документах-основаниях осуществления государственной регистрации вещного права, а также сведения о правах залогодержателя на предмет ипотеки, информация о содержании правоустанавливающих документов либо<text:line-break/>их копии и другие сведения, необходимые для проведения нотариальных действий.</text:p>
      <text:p text:style-name="Text_20_body"><text:span text:style-name="T2">Вопрос:</text:span> В какой срок нотариус получит запрошенные сведения из ЕГРН?</text:p>
      <text:p text:style-name="Text_20_body"><text:span text:style-name="T2">Ответ:</text:span> Нотариусу по запросу, направленному в форме документа на бумажном носителе, сведения, содержащиеся в ЕГРН, предоставляются в течение трех рабочих дней, в электронной форме – не позднее следующего рабочего дня после дня направления соответствующего запроса.</text:p>
      <text:p text:style-name="Text_20_body"><text:span text:style-name="T1">«Возможность нотариуса самостоятельно запрашивать необходимые сведения из ЕГРН значительно упрощает процесс оформления наследства</text:span><text:line-break/><text:span text:style-name="T1">для граждан. Так, за первое полугодие текущего года в наше учреждение</text:span><text:line-break/><text:span text:style-name="T1">от нотариусов поступило более 490 тыс. запросов», –</text:span> сказала <text:span text:style-name="T2">заместитель директора Кадастровой палаты по Москве Александра Кондратьева.</text:span></text:p>
      <text:p text:style-name="Text_20_body">Напомним, что по вопросам, касающимся деятельности учреждения, можно обращаться по номеру Ведомственного центра телефонного обслуживания (ВЦТО)<text:line-break/>8-800-100-34-34 (звонок бесплатный). Эксперты ведомства дадут разъяснения<text:line-break/>и консультации по темам, связанным с осуществлением государственного кадастрового учёта, регистрации прав, предоставлением сведений из ЕГРН.</text:p>
      <text:p text:style-name="Text_20_body"><text:span text:style-name="T2">Контакты для СМИ</text:span></text:p>
      <text:p text:style-name="Text_20_body">Пресс-служба Кадастровой палаты по Москве</text:p>
      <text:p text:style-name="Text_20_body">8(495)587-78-55 (вн.24-12)</text:p>
      <text:p text:style-name="Text_20_body"><text:a xlink:type="simple" xlink:href="mailto:press@77.kadastr.ru" office:name=""><text:span text:style-name="Definition">press@77.kadastr.ru</text:span></text:a></text:p>
      <text:p text:style-name="Text_20_body"><text:a xlink:type="simple" xlink:href="https://kadastr.ru/" office:name=""><text:span text:style-name="Definition">kadastr.ru</text:span></text:a></text:p>
      <text:p text:style-name="Text_20_body">Москва, шоссе Энтузиастов, д. 14</text:p>
      <text:p text:style-name="Text_20_body"><text:line-break/></text:p>
      <text:p text:style-name="Text_20_body">Адрес страницы: <text:a xlink:type="simple" xlink:href="http://izmaylowo.mos.ru/inform/detail/10249627.html" office:name=""><text:span text:style-name="Definition">http://izmaylowo.mos.ru/inform/detail/10249627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3T11:54:32Z</meta:creation-date>
    <dc:date>2023-07-13T11:54:32Z</dc:date>
  </office:meta>
</office:document-meta>
</file>