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проса-в-минуту-скорость-выдачи-сведений-из-егрн-в-столице"/>164 запроса в минуту – скорость выдачи сведений из ЕГРН в столице<text:bookmark-end text:name="запроса-в-минуту-скорость-выдачи-сведений-из-егрн-в-столице"/></text:h>
      <text:p text:style-name="First_20_paragraph">07.10.2021</text:p>
      <text:p text:style-name="Text_20_body"><text:span text:style-name="T1">164 запроса в минуту – скорость выдачи сведений из ЕГРН в столице</text:span></text:p>
      <text:p text:style-name="Text_20_body"><text:span text:style-name="T2">Кадастровая палата по Москве отчиталась о результатах предоставления сведений из Единого государственного реестра недвижимости (ЕГРН) за август 2021</text:span></text:p>
      <text:p text:style-name="Text_20_body"><text:span text:style-name="T1">Эксперты столичной Кадастровой палаты зафиксировали рекордный рост количества выданных на бесплатной основе сведений из ЕГРН в августе – более 5,16 млн документов, за июль – 3,22 млн.</text:span></text:p>
      <text:p text:style-name="Text_20_body"/>
      <text:p text:style-name="Text_20_body"><text:span text:style-name="T1">Всего за восемь месяцев 2021 года учреждением предоставлено без взимания платы около 11,24 млн данных из реестра недвижимости, при этом в электронном виде выдано 99% из них. За аналогичный период 2020 года было выдано чуть более 3 млн сведений, 97 % от общего числа в электронном виде. К текущему году услуга по предоставлению сведений из ЕГРН почти полностью оказывается в цифровом формате.</text:span></text:p>
      <text:p text:style-name="Text_20_body">Для совершенствования деятельности и ускорения процесса оказания услуг введен механизм межведомственного взаимодействия, который подразумевает обмен документами, находящимися в распоряжении органов власти и местного самоуправления, а также запрос различных сведений, в том числе из реестра недвижимости, без участия граждан.</text:p>
      <text:p text:style-name="Text_20_body">Органы власти и лица, оказывающие государственные и муниципальные услуги населению, контролирующие соблюдение действующего законодательства, а также осуществляющие оперативно-розыскную деятельность, имеют возможность бесплатно получать такие сведения.</text:p>
      <text:p text:style-name="Text_20_body">К ним относятся правоохранительные органы, суды и судебные приставы-исполнители, органы исполнительной власти, органы прокуратуры, Счетная палата РФ, арбитражные и конкурсные управляющие, многофункциональные центры, нотариусы, Пенсионный фонд РФ и ряд других ведомств.</text:p>
      <text:p text:style-name="Text_20_body">Оказание государственных услуг в онлайн-формате существенно упрощает процедуру их получения и экономит время заявителей, что способствует повышению комфортности жизни граждан и созданию благоприятных условий для ведения бизнеса.</text:p>
      <text:p text:style-name="Text_20_body">В общей сложности за восемь месяцев 2021 года учреждением подготовлено более 11,54 млн сведений из ЕГРН, при этом количество в электронном виде превышает показатель документов, выданных на бумаге, почти в 35 раз.</text:p>
      <text:p text:style-name="Text_20_body">Наиболее востребованными документами остаются выписка о правах отдельного лица, ее запросили почти 9 млн раз, и выписка об объекте недвижимости – 1,62 млн раз. Также ведомство получило большое количество запросов о предоставлении сведений о переходе права собственности и об основных характеристиках объекта недвижимости.</text:p>
      <text:p text:style-name="Text_20_body"><text:span text:style-name="T2">«Эффективное межведомственное взаимодействие и развитие инфраструктуры оказания услуг способствуют росту их качества и доступности. При этом создание цифровой среды в сфере оборота недвижимости направлено, в первую очередь, на повышение удовлетворенности граждан, профессиональных сообществ и органов власти от использования онлайн-сервисов»</text:span>, – отметила <text:span text:style-name="T1">директор Кадастровой палаты по Москве Елена Спиридонова</text:span>.</text:p>
      <text:p text:style-name="Text_20_body"><text:line-break/></text:p>
      <text:p text:style-name="Text_20_body">Адрес страницы: <text:a xlink:type="simple" xlink:href="http://izmaylowo.mos.ru/inform/detail/10305694.html" office:name=""><text:span text:style-name="Definition">http://izmaylowo.mos.ru/inform/detail/1030569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16:16:57Z</meta:creation-date>
    <dc:date>2024-08-22T16:16:57Z</dc:date>
  </office:meta>
</office:document-meta>
</file>