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шества-кадастровой-деятельности-ответы-экспертов"/>Новшества кадастровой деятельности: ответы экспертов<text:bookmark-end text:name="новшества-кадастровой-деятельности-ответы-экспертов"/></text:h>
      <text:p text:style-name="First_20_paragraph">10.11.2021</text:p>
      <text:p text:style-name="Text_20_body"><text:span text:style-name="T1">Кадастровая палата по Москве рассказала о законодательных нюансах осуществления кадастровой деятельности</text:span></text:p>
      <text:p text:style-name="Text_20_body"><text:span text:style-name="T2">При оформлении недвижимости, в том числе, при подаче документов</text:span><text:line-break/><text:span text:style-name="T2">для осуществления учетно-регистрационных действий, у жителей столицы нередко возникают вопросы, по которым требуются квалифицированные консультации. Специалисты столичной Кадастровой палаты подготовили ответы на вопросы москвичей об особенностях кадастровой деятельности</text:span><text:line-break/><text:span text:style-name="T2">и об электронном сервисе «Личный кабинет кадастрового инженера».</text:span></text:p>
      <text:p text:style-name="Text_20_body"><text:span text:style-name="T2">Вопрос</text:span>: Возможно ли провести согласование местоположения границ<text:line-break/>в электронном виде?</text:p>
      <text:p text:style-name="Text_20_body"><text:span text:style-name="T2">Ответ</text:span>: С 28 октября текущего года пунктом 8 статьи 13 Закона № 120-ФЗ устанавливается возможность проведения согласования местоположения границ<text:line-break/>в индивидуальном порядке в электронном виде при условии наличия усиленной квалифицированной электронной подписи у всех заинтересованных лиц - участников согласования местоположения границ определенного земельного участка, включая правообладателя земельного участка, местоположение границ которого уточняется.</text:p>
      <text:p text:style-name="Text_20_body"><text:span text:style-name="T2">Вопрос</text:span>: Может ли кадастровый инженер подать в орган регистрации прав заявление об осуществлении государственного учета без доверенности<text:line-break/>от правообладателя?</text:p>
      <text:p text:style-name="Text_20_body"><text:span text:style-name="T2">Ответ</text:span>: Действующим законодательством установлена возможность обращения кадастрового инженера в орган регистрации прав с заявлением об осуществлении государственного кадастрового учета без доверенности, а также определены случаи, при которых договор подряда на выполнение кадастровых работ может содержать условие об обязанности кадастрового инженера представлять в орган регистрации прав без доверенности документы, подготовленные в результате выполнения кадастровых работ.</text:p>
      <text:p text:style-name="Text_20_body"><text:span text:style-name="T2">Вопрос:</text:span> Нужно ли кадастровому инженеру предоставлять в орган регистрации прав акт согласования границ земельного участка?</text:p>
      <text:p text:style-name="Text_20_body"><text:span text:style-name="T2">Ответ:</text:span> В пункте 9 статьи 29.1 и части 5 статьи 33 Закона № 221-ФЗ исключена обязанность кадастрового инженера предоставлять в орган регистрации прав оригиналы актов согласования местоположения границ земельных участков, подготовленных в ходе выполнения кадастровых работ.</text:p>
      <text:p text:style-name="Text_20_body"><text:span text:style-name="T2">Вопрос</text:span>: Могут ли исключить кадастрового инженера из СРО, если он<text:line-break/>не осуществлял деятельность в связи с нахождением в отпуске по уходу за ребенком?</text:p>
      <text:p text:style-name="Text_20_body"><text:span text:style-name="T2">Ответ</text:span>: В соответствии с частью 15 статьи 29 Закона № 221-ФЗ, уточнены случаи, являющиеся основанием для исключения кадастровых инженеров из СРО.<text:line-break/>Так, в случае нахождения кадастрового инженера в отпуске по беременности и родам, а также в отпуске по уходу за ребенком до достижения им возраста трех лет,<text:line-break/>он не исключается из СРО.</text:p>
      <text:p text:style-name="Text_20_body"><text:span text:style-name="T2">Вопрос</text:span>: Какие изменения в пользовании сервисом «Личный кабинет кадастрового инженера» вступают в силу с 1 января 2023 года?</text:p>
      <text:p text:style-name="Text_20_body"><text:span text:style-name="T2">Ответ</text:span>: С начала 2023 года вступает в силу пункт 19 статьи 1 Закона<text:line-break/>№ 120-ФЗ, который вносит в статью 20 Закона № 218-ФЗ соответствующие изменения и устанавливает использование кадастровым инженером электронного сервиса «Личный кабинет кадастрового инженера» без взимания платы,<text:line-break/>за исключением случаев использования указанного сервиса для помещения<text:line-break/>на временное хранение в электронное хранилище межевого плана, технического плана, акта обследования, карты-плана территории, карты (плана) объекта землеустройства, подготовленных кадастровым инженером.</text:p>
      <text:p text:style-name="Text_20_body">Также появится возможность направлять запросы о предоставлении сведений<text:line-break/>и информации, необходимых для выполнения им кадастровых работ,<text:line-break/>в государственные информационные системы, содержащие сведения, которые могут быть получены с использованием системы межведомственного электронного взаимодействия.</text:p>
      <text:p text:style-name="Text_20_body"><text:span text:style-name="T2">Вопрос:</text:span> Уведомляет ли орган регистрации прав через электронный сервис «Личный кабинет кадастрового инженера» в случае приостановления учетно-регистрационных действий или выявления ошибки в подготовленных документах?</text:p>
      <text:p text:style-name="Text_20_body"><text:span text:style-name="T2">Ответ:</text:span> С 1 октября 2023 года вступают в силу изменения законодательства<text:line-break/>в соответствии с которыми орган регистрации прав должен будет уведомлять кадастровых инженеров посредством электронного сервиса «Личный кабинет кадастрового инженера» в случае приостановления государственного кадастрового учета и государственной регистрации прав, если такое решение принято<text:line-break/>по результатам рассмотрения документов, подготовленных кадастровым инженером, в том числе в связи с созданием или реконструкцией объекта недвижимости,<text:line-break/>на основании разрешения на ввод объекта капитального строительства<text:line-break/>в эксплуатацию.</text:p>
      <text:p text:style-name="Text_20_body">Также орган регистрации прав должен будет уведомлять кадастрового инженера при выявлении ошибки, указанной в части 3 статьи 61 Закона № 218-ФЗ, содержащейся в подготовленных кадастровым инженером межевом плане, техническом плане, акте обследования или карте-плане территории, воспроизведенной в Едином государственном реестре недвижимости.</text:p>
      <text:p text:style-name="Text_20_body"><text:span text:style-name="T1">«Проводимые мероприятия в целях доведения разъяснений законодательства до профессионального сообщества кадастровых инженеров положительным образом влияют на качество подготавливаемых в результате проведения кадастровых работ документов», –</text:span> сказал <text:span text:style-name="T2">заместитель директора Кадастровой палаты по Москве Алексей Некрасов.</text:span></text:p>
      <text:p text:style-name="Text_20_body">Напомним, что по вопросам, касающимся деятельности учреждения, можно обращаться по номеру Ведомственного центра телефонного обслуживания (ВЦТО)<text:line-break/>8-800-100-34-34 (звонок бесплатный). Эксперты ведомства дадут разъяснения<text:line-break/>и консультации по темам, связанным с осуществлением государственного кадастрового учёта, регистрации прав, предоставлением сведений из ЕГРН.</text:p>
      <text:p text:style-name="Text_20_body"><text:span text:style-name="T2">Контакты для СМИ</text:span></text:p>
      <text:p text:style-name="Text_20_body">Пресс-служба Кадастровой палаты по Москве</text:p>
      <text:p text:style-name="Text_20_body">8(495)587-78-55 (вн.24-12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izmaylowo.mos.ru/inform/detail/10384922.html" office:name=""><text:span text:style-name="Definition">http://izmaylowo.mos.ru/inform/detail/1038492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8:28:50Z</meta:creation-date>
    <dc:date>2023-06-06T18:28:50Z</dc:date>
  </office:meta>
</office:document-meta>
</file>