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вырос-спрос-на-экстерриториальное-оформление-недвижимости"/>В столице вырос спрос на экстерриториальное оформление недвижимости<text:bookmark-end text:name="в-столице-вырос-спрос-на-экстерриториальное-оформление-недвижимости"/></text:h>
      <text:p text:style-name="First_20_paragraph">25.11.2021</text:p>
      <text:p text:style-name="Text_20_body">В столице вырос спрос на экстерриториальное оформление недвижимости<text:line-break/><text:line-break/>Учреждение рассказало о результатах проведения<text:line-break/>учётно-регистрационных действий по экстерриториальному принципу в 2021 году<text:line-break/>За 10 месяцев 2021 года Кадастровая палата по Москве приняла более 42 тыс. пакетов документов для оформления недвижимости по экстерриториальному принципу. По сравнению с показателями аналогичного периода прошлого года спрос на такие услуги вырос более чем на 12%.<text:line-break/>В январе 2017 года россияне получили возможность оформлять недвижимость по экстерриториальному принципу. Данный формат оказания услуг позволяет подавать документы на регистрацию прав и кадастровый учет независимо от места нахождения объекта на территории Российской Федерации.<text:line-break/>В Москве услуга по оформлению недвижимости по экстерриториальному принципу из года в год пользуется высоким спросом среди заявителей.<text:line-break/>«Наибольший интерес в 2021 году жители столицы проявили к недвижимости, расположенной в Московской области. В тройку лидеров также вошли Тверская область и Краснодарский край», – отметил заместитель директора – главный технолог Кадастровой палаты по Москве Виктор Горелышев.<text:line-break/><text:line-break/>Всего за 10 месяцев 2021 года Кадастровой палатой по Москве принято более 42 тыс. заявлений. Общее количество документов на оформление недвижимости по экстерриториальному принципу, принятых учреждением, превысило 260 тыс.<text:line-break/>«Возможность подачи документов по экстерриториальному принципу позволяет заявителям экономить время и средства. Россияне могут не пересекая границ своих регионов становиться полноправными собственниками домов, квартир, земельных участков, расположенных даже на другом конце страны», – добавил Виктор Горелышев.<text:line-break/>Отметим, учетно-регистрационные действия по экстерриториальному принципу проводятся в те же сроки, что и обычно: это пять рабочих дней – для кадастрового учета, семь – для регистрации права собственности. Одновременная процедура кадастрового учета и регистрации прав занимает всего десять рабочих дней. В случае направления документов через МФЦ срок предоставления услуги увеличивается на два дня.<text:line-break/>В столице подача документов по экстерриториальному принципу осуществляется в офисах Кадастровой палаты по Москве по предварительной записи. Записаться на прием можно в личном кабинете на портале Росреестра или по телефону: 8 (495) 587-78-55 (доб. 24-15 или 22-98). Для авторизации на сайте потребуется учетная запись в едином портале государственных услуг.<text:line-break/></text:p>
      <text:p text:style-name="Text_20_body"><text:line-break/></text:p>
      <text:p text:style-name="Text_20_body">Адрес страницы: <text:a xlink:type="simple" xlink:href="http://izmaylowo.mos.ru/inform/detail/10423829.html" office:name=""><text:span text:style-name="Definition">http://izmaylowo.mos.ru/inform/detail/1042382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17:43:22Z</meta:creation-date>
    <dc:date>2024-08-20T17:43:22Z</dc:date>
  </office:meta>
</office:document-meta>
</file>