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мельный-вопрос-для-чего-проводить-комплексные-кадастровые-работы"/>Земельный вопрос: для чего проводить комплексные кадастровые работы<text:bookmark-end text:name="земельный-вопрос-для-чего-проводить-комплексные-кадастровые-работы"/></text:h>
      <text:p text:style-name="First_20_paragraph">29.11.2021</text:p>
      <text:p text:style-name="Text_20_body">Земельный вопрос: для чего проводить комплексные кадастровые работы<text:line-break/><text:line-break/>Эксперты Кадастровой палаты по Москве рассказали, как установить границы земельного участка<text:line-break/>Более 345 тыс. земельных участков на территории Москвы внесены в Единый государственный реестр недвижимости (ЕГРН), при этом границы установлены у почти 270 тыс., что составляет около 78 % от общего количества поставленных на кадастровый учет участков. Наличие полных сведений об объекте в реестре недвижимости позволяет без ограничений распоряжаться недвижимым имуществом и гарантировать защиту своих законных интересов.<text:line-break/>Действующее законодательство не требует от правообладателей в обязательном порядке уточнять границы своего земельного участка. При этом зачастую правообладатель земельного участка без границ рискует столкнуться с проблемами из-за возникновения земельных споров с соседями, испытывать трудности при распоряжении недвижимым имуществом, а также невольно стать нарушителем земельного законодательства, в случае самовольного захвата участка или его части.<text:line-break/>Для уточнения границ земельных участков, установления местоположения на них зданий, сооружений, объектов незавершенного строительства и для исправления реестровых ошибок в сведениях о местоположении границ объектов недвижимости необходимо проведение кадастровых работ, которые выполняет кадастровый инженер.<text:line-break/>В результате проведения таких работ готовятся документы (межевой, технический план или акт обследования), содержащие необходимые для кадастрового учета сведения. Документы формируются в электронной форме и заверяются усиленной квалифицированной электронной подписью кадастрового инженера, и дополнительно на бумажном носителе, если это предусмотрено договором.<text:line-break/>Межевой план – документ, который необходим для постановки на учет одного или нескольких земельных участков, учета изменений или учета его части. Он состоит из двух частей, графической – где воспроизводятся сведения кадастрового плана, указывается местоположение границ участка и текстовой – в которой содержатся сведения о земельном участке и согласовании местоположения границ.<text:line-break/>Технический план – документ, необходимый для постановки на учет здания, сооружения, помещения, машино-места, объекта незавершенного строительства или единого недвижимого комплекса, учета его изменений или части. Он также состоит из графической части, где схематично отображается расположение здания с определением координат характерных точек или помещений и текстовой – где содержится техническое описание и необходимые кадастровые сведения для внесения их в ЕГРН.<text:line-break/>Акт обследования – документ, необходимый для снятия с учета здания, сооружения, помещения, машино-места или объекта незавершенного строительства, который подтверждает прекращение существования объекта, в связи с гибелью или уничтожением.<text:line-break/>При проведении кадастровых работ кадастровый инженер определяет координаты характерных точек границ земельного участка или его части, контура зданий, сооружения либо их частей, а также контура объекта незавершенного строительства. Для этого он выезжает на местность и проводит полевые работы (обмер и съемку участка, закрепление всех поворотных точек на местности и т.д.), определяет площадь недвижимости и выполняет описание ее местоположения, а также согласовывает местоположение границ земельного участка.<text:line-break/>Кроме того, при кадастровых работах дополнительно может быть установлено местоположение на земельном участке здания, сооружения или объекта незавершенного строительства путем пространственного описания их конструктивных элементов, в том числе с учетом высоты или глубины этих элементов.<text:line-break/>В ряде других случаев возможно также провести комплексные кадастровые работы (ККР). Они выполняются одновременно в отношении всех расположенных на территории одного кадастрового квартала или территориях нескольких смежных кадастровых кварталов участков, к примеру, на территории всего садового или огородного товарищества либо гаражного кооператива. Также в рамках ККР определяется местоположение контуров зданий и сооружений на участках.<text:line-break/>Перед заказом данных работ следует узнать в уполномоченном органе, не планируется ли их выполнение за счет бюджетных средств и только после этого обращаться к специалистам.<text:line-break/>Для проведения комплексных кадастровых работ нужно выбрать кадастрового инженера, проверив информацию о его профессиональной подготовке, результатах деятельности, а также наличие у него действующего квалификационного аттестата и заключить с ним договор подряда.<text:line-break/>Узнать сведения о кадастровом инженере можно на сайте Росреестра, воспользовавшись электронным сервисом «Государственный реестр кадастровых инженеров», который упростит выбор специалиста. Сведения из реестра являются общедоступными и открытыми.<text:line-break/>Кадастровый инженер обязательно должен быть членом саморегулируемой организации кадастровых инженеров (СРО), которая осуществляет контроль за профессиональной деятельностью таких специалистов в части соблюдения требований законодательства в области кадастровых отношений, стандартов осуществления кадастровой деятельности и правил профессиональной этики кадастровых инженеров.<text:line-break/>Заказчиком кадастровых работ может выступать как юридическое лицо, например, садовое или огородное товарищество, так и инициативная группа лиц по доверенности от правообладателей недвижимости.<text:line-break/>В течение десяти рабочих дней со дня заключения контракта заказчик работ должен проинформировать о начале их выполнения, направив извещение в СМИ, в орган исполнительной власти для официального сайта, в орган регистрации прав для отображения сведений о территории выполнения ККР на кадастровых картах, в том числе публичных, а также разместить объявление на информационных щитах конкретной территории.<text:line-break/>В свою очередь, исполнитель таких работ направляет извещение о начале их выполнения на адрес электронной почты или почтовый адрес правообладателей объектов недвижимости, в отношении которых будут проводиться ККР, при наличии таких сведений в ЕГРН.<text:line-break/>В результате выполнения комплексных кадастровых работ подготавливается карта-план территории, содержащая необходимые для внесения в ЕГРН сведения о земельных участках, зданиях, сооружениях, об объектах незавершенного строительства, расположенных в пределах территории выполнения таких работ, и направляется заказчикам.<text:line-break/>Заказчики ККР после ознакомления с документом направляют его в согласительную комиссию, в которую, в том числе, входят представители уполномоченных органов власти, для согласования местоположения границ земельных участков, обозначенных в карте-плане территории.<text:line-break/>Согласительная комиссия предоставляет окончательную редакцию карты-плана территории в орган исполнительной власти, который после ее утверждения не позднее трех рабочих дней направляет документ в орган регистрации прав, который рассматривает карту-план территории, и в случае отсутствия замечаний вносит необходимые сведения в ЕГРН. После чего обязательно уведомляет заказчиков работ и кадастрового инженера о результатах, в том числе сообщает перечень объектов недвижимости, в отношении которых был осуществлен кадастровый учет.<text:line-break/>«Благодаря проведению комплексных кадастровых работ с последующим внесением сведений о границах объекта недвижимости в ЕГРН собственник получает возможность в полной мере распоряжаться недвижимым имуществом, защищать свои права и законные интересы в случае возникновения земельных споров», – отметил заместитель директора Кадастровой палаты по Москве Алексей Некрасов.<text:line-break/>Чтобы узнать, установлены ли границы земельного участка, можно заказать выписку из ЕГРН об основных характеристиках и зарегистрированных правах, воспользовавшись онлайн-сервисом Федеральной кадастровой палаты или сервисом Росреестра либо Единым порталом государственных и муниципальных услуг.<text:line-break/>Если границы не установлены, то в документе в графе «Особые отметки» будет указано «Граница земельного участка не установлена в соответствии с требованиями земельного законодательства».<text:line-break/>Также узнать информацию о границах участка можно с помощью сервиса «Публичная кадастровая карта». Найти конкретный объект на ней проще всего по кадастровому номеру или адресу. Если границы не установлены, план участка на карте будет отсутствовать, а в таблице с его параметрами – запись «Без координат границ».<text:line-break/><text:line-break/></text:p>
      <text:p text:style-name="Text_20_body"><text:line-break/></text:p>
      <text:p text:style-name="Text_20_body">Адрес страницы: <text:a xlink:type="simple" xlink:href="http://izmaylowo.mos.ru/inform/detail/10430536.html" office:name=""><text:span text:style-name="Definition">http://izmaylowo.mos.ru/inform/detail/1043053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2:18:05Z</meta:creation-date>
    <dc:date>2023-10-05T12:18:05Z</dc:date>
  </office:meta>
</office:document-meta>
</file>