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7-млн-столичных-объектов-недвижимости-отображено-на-публичной-кадастровой-карте"/>Более 7 млн столичных объектов недвижимости отображено на публичной кадастровой карте<text:bookmark-end text:name="более-7-млн-столичных-объектов-недвижимости-отображено-на-публичной-кадастровой-карте"/></text:h>
      <text:p text:style-name="First_20_paragraph">20.12.2021</text:p>
      <text:p text:style-name="Text_20_body">Более 7 млн столичных объектов недвижимости отображено<text:line-break/>на публичной кадастровой карте<text:line-break/><text:line-break/>Эксперты Кадастровой палаты по Москве рассказали о справочном электронном сервисе Росреестра<text:line-break/>В период непростой санитарно-эпидемиологической обстановки жители столицы стали чаще дистанционно пользоваться услугами и сервисами. Одним из самых популярных электронных ресурсов по объектам недвижимости является публичная кадастровая карта. Рассказываем<text:line-break/>об этом сервисе и его возможностях.<text:line-break/>Публичная кадастровая карта – это официальный сервис Росреестра, содержащий информационно-справочные сведения Единого государственного реестра недвижимости обо всех учтённых объектах недвижимости. Сервис позволяет в режиме реального времени получить информацию об интересующем объекте недвижимости в графическом и текстовом режимах.<text:line-break/>«Благодаря сервису «Публичная кадастровая карта» любой желающий может бесплатно получить справочную информацию об объектах недвижимости в режиме онлайн. Достаточно выбрать на карте нужный объект, чтобы узнать его кадастровый номер, адрес, координаты, кадастровую стоимость и другие общедоступные сведения», – отметила заместитель директора Кадастровой палаты по Москве Александра Смирнова.<text:line-break/>Пользоваться электронным сервисом очень удобно и просто. Для этого<text:line-break/>не требуется регистрироваться, вводить логины и пароли – доступ к ресурсу свободный и бесплатный. Информация о новых объектах недвижимого имущества вносится на Публичную кадастровую карту после проведения<text:line-break/>учетно-регистрационных действий. Выбрав интересующий объект, пользователь может распечатать нужный фрагмент с комментариями, а также поделиться ссылкой на него в социальных сетях.<text:line-break/>«На публичной кадастровой карте отображены более 7 млн. столичных объектов недвижимости и порядка 400 тысяч земельных участков», – добавила Александра Смирнова.<text:line-break/>Отметим, что информация об объектах недвижимости, размещенная<text:line-break/>на Публичной кадастровой карте, является справочной и носит ознакомительный характер. Помимо просмотра общих сведений в онлайн-режиме, сервис имеет функцию быстрого доступа к предоставлению сведению из ЕГРН.<text:line-break/>Также, обращаем внимание, что в интернете можно встретить<text:line-break/>сайты-двойники публичной кадастровой карты. Такие ресурсы являются неофициальными, их деятельность нарушает положения законодательства<text:line-break/>о регистрации недвижимости. При их использовании Вы можете получить неактуальную информацию или даже стать жертвой мошенников.<text:line-break/>Официальный сервис Росреестра «Публичная кадастровая карта» размещен по адресу: <text:a xlink:type="simple" xlink:href="https://pkk.rosreestr.ru/" office:name=""><text:span text:style-name="Definition">https://pkk.rosreestr.ru/</text:span></text:a>.<text:line-break/><text:line-break/></text:p>
      <text:p text:style-name="Text_20_body"><text:line-break/></text:p>
      <text:p text:style-name="Text_20_body">Адрес страницы: <text:a xlink:type="simple" xlink:href="http://izmaylowo.mos.ru/inform/detail/10486591.html" office:name=""><text:span text:style-name="Definition">http://izmaylowo.mos.ru/inform/detail/1048659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9T21:02:37Z</meta:creation-date>
    <dc:date>2024-08-09T21:02:37Z</dc:date>
  </office:meta>
</office:document-meta>
</file>