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ый-входной-павильон-и-пешеходный-мост-московского-зоопарка-поставлены-на-кадастровый-учет"/>Новый входной павильон и пешеходный мост Московского зоопарка поставлены на кадастровый учет<text:bookmark-end text:name="новый-входной-павильон-и-пешеходный-мост-московского-зоопарка-поставлены-на-кадастровый-учет"/></text:h>
      <text:p text:style-name="First_20_paragraph">01.02.2022</text:p>
      <text:p text:style-name="Text_20_body"><text:span text:style-name="T1">Сведения в отношении объектов главного зоопарка города внесены в ЕГРН</text:span></text:p>
      <text:p text:style-name="Text_20_body"><text:span text:style-name="T2">Столичное Управление Росреестра совместно с Кадастровой палатой по Москве поставило на кадастровый учет здание нового входа в Московский зоопарк и пешеходный мост через Большую Грузинскую улицу.</text:span></text:p>
      <text:p text:style-name="Text_20_body">Новый входной павильон в Московский зоопарк общей площадью более<text:line-break/>1,2 тыс. квадратных метров располагается по адресу: г. Москва, Большая Грузинская улица, д. 8, стр. 3 со стороны станции метро «Баррикадная». Постройка представляет собой двухэтажное здание с билетными кассами, турникетами и сувенирными магазинами.</text:p>
      <text:p text:style-name="Text_20_body"><text:span text:style-name="T1">«Все учетно-регистрационные действия проведены в преддверии праздничной даты – в этом году Московский зоопарк отмечает 158 лет со дня основания. Сейчас зоологический сад занимает около 22 гектаров земли. Благодаря новому входному павильону посещение зоопарка для жителей города и туристов станет более комфортным, к тому же центральный вход будет не так загружен от потока гостей»,</text:span> — отметил <text:span text:style-name="T2">Сергей Исмунц, заместитель руководителя Управления Росреестра по Москве.</text:span></text:p>
      <text:p text:style-name="Text_20_body">В дальнейшем в здании также планируется открытие кафе, образовательного и культурно-просветительского центра. Для удобства маломобильных граждан установлены пассажирский лифт и пандусы.</text:p>
      <text:p text:style-name="Text_20_body"><text:span text:style-name="T1">«Совместно со столичным Управлением Росреестра нами также оперативно проведены учетные действия в отношении пешеходного моста через Большую Грузинскую улицу, протяженностью 30 метров и шириной 9 метров,</text:span> — добавила <text:span text:style-name="T2">директор Кадастровой палаты по Москве Елена Спиридонова,</text:span> — <text:span text:style-name="T1">Теперь передвигаться между старой и новой частями Московского зоопарка будет удобнее и быстрее».</text:span></text:p>
      <text:p text:style-name="Text_20_body"><text:span text:style-name="T2">Контакты для СМИ</text:span></text:p>
      <text:p text:style-name="Text_20_body">Пресс-служба Кадастровой палаты по Москве</text:p>
      <text:p text:style-name="Text_20_body">8(495)587-78-55 (вн.24-12)</text:p>
      <text:p text:style-name="Text_20_body"><text:a xlink:type="simple" xlink:href="mailto:press@77.kadastr.ru" office:name=""><text:span text:style-name="Definition">press@77.kadastr.ru</text:span></text:a></text:p>
      <text:p text:style-name="Text_20_body"><text:a xlink:type="simple" xlink:href="https://kadastr.ru/" office:name=""><text:span text:style-name="Definition">kadastr.ru</text:span></text:a></text:p>
      <text:p text:style-name="Text_20_body">Москва, шоссе Энтузиастов, д. 14</text:p>
      <text:p text:style-name="Text_20_body"><text:line-break/></text:p>
      <text:p text:style-name="Text_20_body">Адрес страницы: <text:a xlink:type="simple" xlink:href="http://izmaylowo.mos.ru/inform/detail/10590228.html" office:name=""><text:span text:style-name="Definition">http://izmaylowo.mos.ru/inform/detail/10590228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3T02:59:52Z</meta:creation-date>
    <dc:date>2024-08-13T02:59:52Z</dc:date>
  </office:meta>
</office:document-meta>
</file>