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должается-прием-заявлений-пособия-беременным-женщинам-вставшим-на-учет-в-ранние-сроки"/>Продолжается прием заявлений пособия беременным женщинам, вставшим на учет в ранние сроки<text:bookmark-end text:name="продолжается-прием-заявлений-пособия-беременным-женщинам-вставшим-на-учет-в-ранние-сроки"/></text:h>
      <text:p text:style-name="First_20_paragraph">10.02.2022</text:p>
      <text:p text:style-name="Text_20_body">ГУ – Главное управление ПФР №7 по городу Москве и Московской области напоминает, что подать заявление ежемесячное пособие женщинам, вставшим на учет в ранние сроки беременности, можно в клиентской службе Пенсионного фонда или через портал госуслуг.</text:p>
      <text:p text:style-name="Text_20_body">Данная выплата положена, если ежемесячный доход на человека в семье не превышает регионального прожиточного минимума на душу населения. Пособие назначается с учетом комплексной оценки нуждаемости. Подать нужно только заявление, необходимые документы Пенсионный фонд запросит самостоятельно в рамках межведомственного взаимодействия из соответствующих органов и организаций.</text:p>
      <text:p text:style-name="Text_20_body">Представить сведения о доходах понадобится только в том случае, если в семье есть военные, спасатели, полицейские или служащие другого силового ведомства, а также если кто-то получает стипендии, гранты и другие выплаты научного или учебного заведения.</text:p>
      <text:p text:style-name="Text_20_body">Сведения о доходах учитываются за 12 месяцев, но отсчет этого периода начинается за 4 месяца до даты подачи заявления. Размер ежемесячного пособия равен 50% регионального прожиточного минимума для трудоспособного населения в регионе проживания. Заявление подается независимо от срока беременности, однако получать выплату можно будет только с наступления шестой недели и при условии постановки на учет в медорганизации в первые 12 недель беременности.</text:p>
      <text:p text:style-name="Text_20_body">В случае положительного решения о назначении выплаты направляются на счет, указанный в заявлении и принадлежащий заявителю, в период с 1 по 25 число месяца, следующего за месяцем, за который выплачивается пособие (в феврале – за январь и т.д.).</text:p>
      <text:p text:style-name="Text_20_body">Ежемесячные пособия зачисляются только на банковские карты «Мир».</text:p>
      <text:p text:style-name="Text_20_body"><text:span text:style-name="T1">Подготовлено</text:span></text:p>
      <text:p text:style-name="Text_20_body"><text:span text:style-name="T1">ГУ - Главным управлением ПФР № 7</text:span></text:p>
      <text:p text:style-name="Text_20_body"><text:span text:style-name="T1">по г. Москве и Московской области</text:span></text:p>
      <text:p text:style-name="Text_20_body"><text:line-break/></text:p>
      <text:p text:style-name="Text_20_body">Адрес страницы: <text:a xlink:type="simple" xlink:href="http://izmaylowo.mos.ru/inform/detail/10609411.html" office:name=""><text:span text:style-name="Definition">http://izmaylowo.mos.ru/inform/detail/1060941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5:40:45Z</meta:creation-date>
    <dc:date>2023-05-17T05:40:45Z</dc:date>
  </office:meta>
</office:document-meta>
</file>