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длить-ежемесячную-выплату-из-материнского-капитала"/>Продлить ежемесячную выплату из материнского капитала<text:bookmark-end text:name="продлить-ежемесячную-выплату-из-материнского-капитала"/></text:h>
      <text:p text:style-name="First_20_paragraph">10.02.2022</text:p>
      <text:p text:style-name="Text_20_body">ГУ – Главное управление ПФР №7 по городу Москве и Московской области напоминает, что право на получение ежемесячной денежной выплаты из средств материнского (семейного) капитала имеют семьи, постоянно проживающие на территории Российской Федерации, если:<text:line-break/>· второй ребенок и мама – граждане РФ;<text:line-break/>· второй ребенок появился в семье с 1 января 2018 года;<text:line-break/>· размер дохода на одного члена семьи за 12 месяцев не превышает 2-кратной величины прожиточного минимума трудоспособного населения в регионе проживания семьи с детьми на дату подачи заявления. В 2022 году в Москве – 42 742 руб., в Московской области – 32 150 руб. Отсчет указанного 12-месячного периода начинается за 6 месяцев до даты подачи заявления.</text:p>
      <text:p text:style-name="Text_20_body"><text:span text:style-name="T1">Размер ежемесячной выплаты в 2022 году в Москве – 16 174 руб., в Московской области – 14 306 руб.</text:span></text:p>
      <text:p text:style-name="Text_20_body">Заявление о назначении можно подать лично или через представителя в любой клиентской службе Отделения ПФР по городу Москве и Московской области или МФЦ, а также в электронном виде на <text:a xlink:type="simple" xlink:href="https://pfr.gov.ru/" office:name=""><text:span text:style-name="Definition">сайте ПФР</text:span></text:a> или <text:a xlink:type="simple" xlink:href="https://www.gosuslugi.ru/" office:name=""><text:span text:style-name="Definition">портале госуслуг</text:span></text:a>. Обратиться за выплатой можно в любое время в течение трех лет со дня рождения ребенка. Первый выплатной период назначается на срок до достижения ребенком возраста одного года, после этого необходимо подать новое заявление.</text:p>
      <text:p text:style-name="Text_20_body">Напомним, ежемесячная выплата прекращается в случае:</text:p>
      <text:p text:style-name="Text_20_body">· достижения ребенком возраста трех лет;</text:p>
      <text:p text:style-name="Text_20_body">· переезда гражданина, получающего указанную выплату, на постоянное место жительства в другой субъект Российской Федерации;</text:p>
      <text:p text:style-name="Text_20_body">· отказа от получения указанной выплаты;</text:p>
      <text:p text:style-name="Text_20_body">· смерти ребенка, с рождением (усыновлением) которого возникло право на получение указанной выплаты;</text:p>
      <text:p text:style-name="Text_20_body">· смерти гражданина, получающего выплату, объявления его умершим или признания его безвестно отсутствующим, лишения его родительских прав;</text:p>
      <text:p text:style-name="Text_20_body">· использования средств материнского (семейного) капитала в полном объеме</text:p>
      <text:p text:style-name="Text_20_body"><text:span text:style-name="T2">Подготовлено</text:span></text:p>
      <text:p text:style-name="Text_20_body"><text:span text:style-name="T2">ГУ - Главным управлением ПФР № 7</text:span></text:p>
      <text:p text:style-name="Text_20_body"><text:span text:style-name="T2">по г. Москве и Московской области</text:span></text:p>
      <text:p text:style-name="Text_20_body"><text:line-break/></text:p>
      <text:p text:style-name="Text_20_body">Адрес страницы: <text:a xlink:type="simple" xlink:href="http://izmaylowo.mos.ru/inform/detail/10609412.html" office:name=""><text:span text:style-name="Definition">http://izmaylowo.mos.ru/inform/detail/1060941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2:41:58Z</meta:creation-date>
    <dc:date>2023-05-16T02:41:58Z</dc:date>
  </office:meta>
</office:document-meta>
</file>