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ифровые-помощники-в-сфере-недвижимости"/>Цифровые помощники в сфере недвижимости<text:bookmark-end text:name="цифровые-помощники-в-сфере-недвижимости"/></text:h>
      <text:p text:style-name="First_20_paragraph">30.05.2022</text:p>
      <text:p text:style-name="Text_20_body"><text:span text:style-name="T1">Кадастровая палата по Москве рассказала о наиболее востребованных электронных услугах и сервисах, позволяющих управлять недвижимостью онлайн</text:span></text:p>
      <text:p text:style-name="Text_20_body"><text:span text:style-name="T2">Запросить сведения из Единого государственного реестра недвижимости (ЕГРН), ознакомиться со справочной информацией об объекте, узнать кадастровую стоимость, подать заявление об исправлении технической ошибки или совершить другие операции с недвижимостью можно благодаря электронным сервисам. Предоставление услуг в таком формате минимизирует очные контакты заявителей, дает возможность получить услугу 24 часа в сутки, независимо от местонахождения, что существенно сохраняет личное время.</text:span></text:p>
      <text:p text:style-name="Text_20_body"><text:span text:style-name="T2">Получение сведений из ЕГРН.</text:span></text:p>
      <text:p text:style-name="Text_20_body">Подача запроса выписки из ЕГРН в электронном виде – наиболее востребованный способ получения сведений из реестра недвижимости, который экономит временные и финансовые издержки, к тому же выписка, полученная<text:line-break/>в электронном виде, имеет такую же юридическую силу и заверяется усиленной квалифицированной электронной подписью органа регистрации прав, которая равнозначна подписи в документе на бумажном носителе.</text:p>
      <text:p text:style-name="Text_20_body">Запросить выписку в электронном виде можно воспользовавшись онлайн-сервисом Федеральной кадастровой палаты (<text:a xlink:type="simple" xlink:href="https://spv.kadastr.ru/" office:name=""><text:span text:style-name="Definition">https://spv.kadastr.ru/</text:span></text:a>), сервисом Росреестра (<text:a xlink:type="simple" xlink:href="https://rosreestr.gov.ru/" office:name=""><text:span text:style-name="Definition">https://rosreestr.gov.ru/</text:span></text:a>) или Единым порталом государственных<text:line-break/>и муниципальных услуг (<text:a xlink:type="simple" xlink:href="https://www.gosuslugi.ru/" office:name=""><text:span text:style-name="Definition">https://www.gosuslugi.ru</text:span></text:a>), направив соответствующий запрос.</text:p>
      <text:p text:style-name="Text_20_body"><text:span text:style-name="T2">Подача заявления об исправлении технической ошибки.</text:span></text:p>
      <text:p text:style-name="Text_20_body">Техническая ошибка – описка, опечатка, грамматическая<text:line-break/>или арифметическая ошибка либо подобная ошибка, вызвавшая несоответствие сведений, содержащихся в ЕГРН, сведениям, содержащимся в документах,<text:line-break/>на основании которых вносилась запись в реестр.</text:p>
      <text:p text:style-name="Text_20_body">Наличие технической ошибки может послужить причиной отказа в проведении учетно-регистрационных действий или их приостановке, привести к другим негативным последствиям.</text:p>
      <text:p text:style-name="Text_20_body">Подать заявление об исправлении технической ошибки в электронной форме можно через сайт Росреестра (<text:a xlink:type="simple" xlink:href="https://rosreestr.gov.ru/" office:name=""><text:span text:style-name="Definition">https://rosreestr.gov.ru/</text:span></text:a>). Исправление технической ошибки производится в течение трех рабочих дней с момента получения соответствующего заявления, которое подписывается усиленной квалифицированной электронной подписью (УКЭП) заявителя.</text:p>
      <text:p text:style-name="Text_20_body">Исправление технической ошибки в записях осуществляется в случае,<text:line-break/>если такое исправление не влечет за собой прекращение, возникновение, переход зарегистрированного права на объект недвижимости.</text:p>
      <text:p text:style-name="Text_20_body"><text:span text:style-name="T2">Справочная информация по объектам недвижимости в режиме online.</text:span></text:p>
      <text:p text:style-name="Text_20_body">Данный сервис дает возможность получить общедоступную информацию<text:line-break/>об объекте недвижимости. Введя кадастровый номер, адрес либо номер права можно узнать площадь объекта, кадастровую стоимость, наличие зарегистрированных ограничений прав и другие характеристики. Информация будет полезна<text:line-break/>для предварительной оценки объекта, например, перед покупкой. После чего,<text:line-break/>в случае необходимости, можно запросить сведения из ЕГРН в виде выписки.</text:p>
      <text:p text:style-name="Text_20_body"><text:span text:style-name="T2">Публичная кадастровая карта (</text:span><text:a xlink:type="simple" xlink:href="https://pkk.rosreestr.ru/" office:name=""><text:span text:style-name="Definition"><text:span text:style-name="T2">https://pkk.rosreestr.ru/</text:span></text:span></text:a><text:span text:style-name="T2">).</text:span></text:p>
      <text:p text:style-name="Text_20_body">Используя сервис, можно узнать не только первичную информацию<text:line-break/>об объекте, кадастровый номер, вид разрешенного использования, но также увидеть план земельного участка, план кадастрового квартала, контуры здания, ознакомиться с основными характеристиками. Дополнительно узнать входит ли объект недвижимости в границы какой-либо зоны или территории, в связи с которыми есть ограничения его использования.</text:p>
      <text:p text:style-name="Text_20_body"><text:span text:style-name="T1">«В сфере оборота недвижимости получение услуг в онлайн-формате непрестанно возрастает. К примеру, специалистами Кадастровой палаты</text:span><text:line-break/><text:span text:style-name="T1">по Москве за прошлый год предоставлено около 19 млн сведений из ЕГРН. Электронные сервисы упрощают жизнь и позволяют решить большинство вопросов без необходимости личного визита в ведомство, тем самым сохраняя личное</text:span><text:line-break/><text:span text:style-name="T1">время»,</text:span> – отметила <text:span text:style-name="T2">заместитель директора Кадастровой палаты по Москве Александра Смирнова</text:span>.</text:p>
      <text:p text:style-name="Text_20_body"><text:span text:style-name="T2">Контакты для СМИ</text:span></text:p>
      <text:p text:style-name="Text_20_body">Пресс-служба Кадастровой палаты по Москве</text:p>
      <text:p text:style-name="Text_20_body">8(495)587-78-55 (вн.24-12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>Адрес страницы: <text:a xlink:type="simple" xlink:href="http://izmaylowo.mos.ru/inform/detail/10836230.html" office:name=""><text:span text:style-name="Definition">http://izmaylowo.mos.ru/inform/detail/10836230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06T05:51:18Z</meta:creation-date>
    <dc:date>2024-06-06T05:51:18Z</dc:date>
  </office:meta>
</office:document-meta>
</file>