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а-на-625-учеников-в-южном-бутово-поставлена-на-кадастровый-учет"/>Школа на 625 учеников в Южном Бутово поставлена на кадастровый учет<text:bookmark-end text:name="школа-на-625-учеников-в-южном-бутово-поставлена-на-кадастровый-учет"/></text:h>
      <text:p text:style-name="First_20_paragraph">21.07.2022</text:p>
      <text:p text:style-name="Text_20_body">Школа на 625 учеников в Южном Бутово поставлена<text:line-break/>на кадастровый учет<text:line-break/><text:line-break/>В ЕГРН внесены сведения в отношении образовательного учреждения<text:line-break/>в ЮЗАО Москвы<text:line-break/>Столичным Управлением Росреестра совместно с Кадастровой палатой по Москве поставлена на кадастровый учет школа в Южном Бутове, рассчитанная на 625 учеников. Новое образовательное учреждение площадью более 11,1 тыс. квадратных метров располагается по адресу: г. Москва, Старокрымская улица, дом 15А (Строительный адрес: ул. Старокрымская, вл.13).<text:line-break/>Школа представляет собой пятиэтажное здание, включая подземный, спроектированное с учётом принципа безбарьерной среды.<text:line-break/>«Новая школа стала 7 среднеобразовательным учреждением, поставленным на кадастровый учет с начала года, их общая площадь более 73 тысяч кв. метров - это без малого 4 тысячи учебных мест, — комментирует Сергей Исмунц, заместитель руководителя Управления Росреестра по Москве, — Первым в этом году на кадастровой карте Западного административного округа появился новый учебный корпус в Кунцеве, вторым среднеобразовательным объектом стала школа в районе Тропарево-Никулино, самая большая школа на 1 100 учеников была учтена в ЗелАО, также учебные заведения были поставлены на кадастровый учет в СВАО, СЗАО, САО и данная школа в ЮЗАО».<text:line-break/>Ранее Стройкомплекс Москвы сообщал, что в школе предусмотрены актовый зал с эстрадой, классы для изучения естественных наук и информационных технологий. На первом этаже кроме входной группы, вестибюля и учебных помещений расположена столовая на 313 мест.<text:line-break/>    «Южное Бутово – второй по величине район Москвы, который украшают множество зеленых зон отдыха и парков. Здесь, как и в других уголках столицы, уделяется большое внимание развитию комфортной городской среды, и конечно, строительству социально значимых объектов. Школа на Старокрымской улице станет для более чем 600 ребят местом приобретения новых знаний и достижения научных вершин», — отметила директор Кадастровой палаты по Москве Елена Спиридонова.<text:line-break/>На прилегающей территории обустроены площадки для занятий спортом и игровые зоны. Также возведена учебно-опытная зона для проведения уроков по окружающему миру, экологии, географии и наблюдений за растениями.<text:line-break/></text:p>
      <text:p text:style-name="Text_20_body"><text:line-break/></text:p>
      <text:p text:style-name="Text_20_body">Адрес страницы: <text:a xlink:type="simple" xlink:href="http://izmaylowo.mos.ru/inform/detail/10949113.html" office:name=""><text:span text:style-name="Definition">http://izmaylowo.mos.ru/inform/detail/1094911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05:24:24Z</meta:creation-date>
    <dc:date>2024-12-12T05:24:24Z</dc:date>
  </office:meta>
</office:document-meta>
</file>