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дастровая-палата-по-москве-рассказала-гражданам-старшего-поколения-об-их-имущественных-правах"/>Кадастровая палата по Москве рассказала гражданам старшего поколения об их имущественных правах<text:bookmark-end text:name="кадастровая-палата-по-москве-рассказала-гражданам-старшего-поколения-об-их-имущественных-правах"/></text:h>
      <text:p text:style-name="First_20_paragraph">30.11.2022</text:p>
      <text:p text:style-name="Text_20_body"><text:span text:style-name="T1">Столичная Кадастровая палата по Москве провела горячие линии для горожан старшего поколения. Специалисты ответили на вопросы о том, чем различаются выписки из Единого государственного реестра недвижимости (ЕГРН), что можно построить на земельном участке и каким критериям должен соответствовать такой объект, и многие другие.</text:span></text:p>
      <text:p text:style-name="Text_20_body"><text:span text:style-name="T1">Вопрос:</text:span> Какие объекты недвижимого имущества относятся к «бытовой недвижимости»?</text:p>
      <text:p text:style-name="Text_20_body"><text:span text:style-name="T1">Ответ:</text:span> К «бытовой недвижимости» относятся объекты, расположенные на земельных участках для личного подсобного хозяйства, ведения садоводства для собственных нужд, индивидуального жилищного строительства, строительства гражданами гаражей для собственных нужд.</text:p>
      <text:p text:style-name="Text_20_body">Для данных объектов установлен упрощенный порядок проведения государственной регистрации, который закреплен в статье 70 Федерального закона от 13.07.2015 № 218-ФЗ «О государственной регистрации недвижимости».</text:p>
      <text:p text:style-name="Text_20_body"><text:span text:style-name="T1">Вопрос:</text:span> Имею ли я право построить на садовом участке сначала объект вспомогательного использования – баню, а затем и дом?</text:p>
      <text:p text:style-name="Text_20_body"><text:span text:style-name="T1">Ответ:</text:span> В соответствии с действующим законодательством допускается строительство вспомогательного объекта при отсутствии основного. На садовом земельном участке могут возводиться садовый или жилой дом, хозяйственные постройки и сооружения, в том числе: теплицы, летняя кухня, баня (сауна), душ, навес или гараж (гараж-стоянка) для автомобилей. Допускается возведение хозяйственных построек разных типов, определенных местными условиями. При этом необходимо соблюдать установленные требования к площади застройки земельного участка.</text:p>
      <text:p text:style-name="Text_20_body">Сводом правил СП 53.13330.2019 «Планировка и застройка территории ведения гражданами садоводства. Здания и сооружения» (СНиП 30-02-97 Планировка и застройка территорий садоводческих (дачных) объединений граждан, здания и сооружения) установлено, что на садовых земельных участках под строения (с отмосткой) следует отводить, как правило, не более 30% территории, а с учетом дорожек, площадок и других пространств с твердым покрытием - не более 50%.</text:p>
      <text:p text:style-name="Text_20_body"><text:span text:style-name="T1">Вопрос:</text:span> Возможна ли государственная регистрация прав собственности заявителя на объект недвижимого имущества, расположенный земельном участке и созданный наследодателем, на основании свидетельства о праве на наследство, как документа, подтверждающего право собственности на земельный участок?</text:p>
      <text:p text:style-name="Text_20_body"><text:span text:style-name="T1">Ответ:</text:span> В случае, если речь идет о жилом (садовом) доме, то при наличии свидетельства о праве на наследство на земельный участок, на котором он расположен, учетно-регистрационные действия на такой дом могут быть осуществлены наследником в порядке, предусмотренном частью 12 статьи 70 Закона № 218-ФЗ, одновременно с государственной регистрацией права на соответствующий земельный участок (если право на него не было зарегистрировано ранее, например, на основании заявления, представленного в орган регистрации прав нотариусом).</text:p>
      <text:p text:style-name="Text_20_body"><text:span text:style-name="T1">Вопрос:</text:span> Нужно ли снимать с государственного кадастрового учета объект недвижимости после государственной регистрации перехода права на него другому собственнику?</text:p>
      <text:p text:style-name="Text_20_body"><text:span text:style-name="T1">Ответ:</text:span> Снятие с государственного кадастрового учета зданий, сооружений, помещений, объектов незавершенного строительства, машино-мест возможно на основании заявления о снятии с кадастрового учета и акта обследования, предусмотренных Федеральным законом от 13.07.2015 № 218-ФЗ «О государственной регистрации недвижимости», в случае прекращения существования здания, сооружения или объекта незавершенного строительства в связи с гибелью или уничтожением такого объекта недвижимости, прекращение существования помещения, машино-места в связи с гибелью или уничтожением здания или сооружения либо их части, в которых они были расположены, а также на основании вступившего в законную силу судебного акта.</text:p>
      <text:p text:style-name="Text_20_body">Действующее законодательство не предусматривает снятие с государственного кадастрового учета объектов недвижимости при осуществлении государственной регистрации перехода права. Поэтому основания для снятия с государственного кадастрового учета объекта недвижимости отсутствуют.</text:p>
      <text:p text:style-name="Text_20_body"><text:span text:style-name="T1">Вопрос:</text:span> Можно ли в рамках запроса сведений, содержащихся в ЕГРН о предоставлении копии правоустанавливающего документа получить копию свидетельства о государственной регистрации права?</text:p>
      <text:p text:style-name="Text_20_body"><text:span text:style-name="T1">Ответ:</text:span> Частью 2 статьи 14 Федерального закона от 13.07.2015 № 218-ФЗ «О государственной регистрации недвижимости» установлен перечень документов, являющихся основаниями для осуществления государственного кадастрового учета и (или) государственной регистрации прав (договор купли-продажи, мены, дарения, свидетельство о праве на наследство, договор долевого участия, решение собственника и т.п.).</text:p>
      <text:p text:style-name="Text_20_body">Свидетельство о государственной регистрации права является правоудостоверяющим документом и отсутствует в пакете документов, на основании которых в ЕГРН внесены актуальные записи о государственной регистрации прав. Таким образом, в рамках запроса о предоставлении сведений, содержащихся в ЕГРН предоставить копию свидетельства о государственной регистрации права не представляется возможным.</text:p>
      <text:p text:style-name="Text_20_body"><text:span text:style-name="T1">Вопрос:</text:span> Как можно получить актуальную информацию о кадастровой стоимости объекта недвижимости?</text:p>
      <text:p text:style-name="Text_20_body"><text:span text:style-name="T1">Ответ:</text:span> Актуальная информация о кадастровой стоимости объекта недвижимости содержится в ЕГРН. Для получения этой информации необходимо запросить одну из следующих видов выписок из реестра недвижимости: выписку из ЕГРН об основных характеристиках и зарегистрированных правах на объект недвижимости; выписку из ЕГРН об объект недвижимости; выписку из ЕГРН о кадастровой стоимости.</text:p>
      <text:p text:style-name="Text_20_body">Выписка из ЕГРН о кадастровой стоимости выдаётся бесплатно по запросам любых лиц.</text:p>
      <text:p text:style-name="Text_20_body">Получить общедоступные сведения из ЕГРН в электронном виде можно воспользовавшись <text:a xlink:type="simple" xlink:href="https://spv.kadastr.ru/" office:name=""><text:span text:style-name="Definition">онлайн-сервисом</text:span></text:a> Федеральной кадастровой палаты или <text:a xlink:type="simple" xlink:href="https://rosreestr.gov.ru/" office:name=""><text:span text:style-name="Definition">сервисом</text:span></text:a> Росреестра либо <text:a xlink:type="simple" xlink:href="https://www.gosuslugi.ru/" office:name=""><text:span text:style-name="Definition">Единым порталом государственных и муниципальных услуг</text:span></text:a>.</text:p>
      <text:p text:style-name="Text_20_body">Также ознакомиться с информацией об основных характеристиках объекта недвижимости можно посредством использования <text:a xlink:type="simple" xlink:href="https://lk.rosreestr.ru/eservices/real-estate-objects-online" office:name=""><text:span text:style-name="Definition">сервиса</text:span></text:a> «Справочная информация по объектам недвижимости в режиме online», размещенного на сайте Росреестра.</text:p>
      <text:p text:style-name="Text_20_body"><text:span text:style-name="T2">«Приоритетным направлением работы Кадастровой палаты по Москве является выстраивание и поддержание открытого диалога с заявителями, в том числе посредством оказания консультационной помощи, тем более одной из самых уязвимых категорий граждан – жителям столицы старшего поколения. Для нас очень важно просто и доступно ответить на вопросы, волнующие москвичей пожилого возраста, и рассказать об их имущественных правах»</text:span>, – сказала <text:span text:style-name="T1">директор Кадастровой палаты по Москве Елена Спиридонова</text:span>.</text:p>
      <text:p text:style-name="Text_20_body"><text:line-break/></text:p>
      <text:p text:style-name="Text_20_body"><text:line-break/></text:p>
      <text:p text:style-name="Text_20_body">Адрес страницы: <text:a xlink:type="simple" xlink:href="http://izmaylowo.mos.ru/inform/detail/11261227.html" office:name=""><text:span text:style-name="Definition">http://izmaylowo.mos.ru/inform/detail/11261227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5T12:20:13Z</meta:creation-date>
    <dc:date>2023-08-15T12:20:13Z</dc:date>
  </office:meta>
</office:document-meta>
</file>