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Quotations">
      <style:paragraph-properties fo:margin-left="0.5in" fo:margin-right="0in" fo:text-indent="0in" style:auto-text-indent="false"/>
    </style:style>
  </office:automatic-styles>
  <office:body>
    <office:text>
      <text:h text:style-name="Heading_20_3" text:outline-level="3"><text:bookmark-start text:name="лет-сотрудничества-кадастровая-палата-по-москве-провела-для-кп-угс-серию-обучающих-семинаров-по-недвижимости"/>5 лет сотрудничества: Кадастровая палата по Москве провела для КП «УГС» серию обучающих семинаров по недвижимости<text:bookmark-end text:name="лет-сотрудничества-кадастровая-палата-по-москве-провела-для-кп-угс-серию-обучающих-семинаров-по-недвижимости"/></text:h>
      <text:p text:style-name="First_20_paragraph">06.12.2022</text:p>
      <text:p text:style-name="Text_20_body">С 29 сентября по 27 октября 2022 года Кадастровая палата по Москве провела серию консультационных семинаров для сотрудников КП «УГС». В ходе мероприятий эксперты учреждения рассказали об основных изменениях законодательства в сфере недвижимости. По результатам семинаров сотрудники предприятия расширили свои специальные знания, которые в дальнейшем будут применяться ими при реализации особо значимых проектов столицы.</text:p>
      <text:p text:style-name="Text_20_body">В ходе встреч участники рассмотрели основные изменения законодательства при проведении государственного кадастрового учета и регистрации прав собственности на новые объекты недвижимости, внесенные Федеральным законом от 30.12.2021 № 476-ФЗ «О внесении изменений в отдельные законодательные акты Российской Федерации».</text:p>
      <text:p text:style-name="Text_20_body">На консультационных семинарах эксперты Кадастровой палаты по Москве подробно разобрали новый порядок оформления сделок с недвижимостью, а также обновленные сроки оказания государственных услуг, в соответствии с Федеральным законом от 30.12.2021 № 449-ФЗ «О внесении изменений в отдельные законодательные акты Российской Федерации».</text:p>
      <text:p text:style-name="Text_20_body">Кроме того, сотрудники учреждения рассказали о новых требованиях и правилах подготовки межевых, технических планов, а также акта обследования и декларации об объекте недвижимости.</text:p>
      <text:p text:style-name="Text_20_body">В завершение серии семинаров все участники смогли задать интересующие их вопросы и получить развернутые разъяснения экспертов Кадастровой палаты по Москве. Слушатели отметили высокий уровень организации мероприятий, а также выразили уверенность в необходимости их проведения в дальнейшем.</text:p>
      <text:p text:style-name="First_20_paragraph">В наше время Российское законодательство меняется довольно динамично, исходя из потребностей граждан и положения дел в стране. Новые законы требуют новых разъяснений, что позволяет исключить риски неправильной трактовки. Уже на протяжении 5 лет эксперты Кадастровой палаты по Москве проводят консультационные семинары для сотрудников КП «УГС», рассказывают об основных изменениях в сфере недвижимости, а регулярность проведения обучающих мероприятий свидетельствует об особом интересе и огромной пользе, полученной его участниками.</text:p>
      <text:p text:style-name="Text_20_body"><text:line-break/></text:p>
      <text:p text:style-name="Text_20_body">Адрес страницы: <text:a xlink:type="simple" xlink:href="http://izmaylowo.mos.ru/inform/detail/11271311.html" office:name=""><text:span text:style-name="Definition">http://izmaylowo.mos.ru/inform/detail/11271311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09T23:12:11Z</meta:creation-date>
    <dc:date>2024-08-09T23:12:11Z</dc:date>
  </office:meta>
</office:document-meta>
</file>