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актные-данные-в-егрн-позволяют-дополнительно-обезопасить-недвижимость"/>Контактные данные в ЕГРН позволяют дополнительно обезопасить недвижимость<text:bookmark-end text:name="контактные-данные-в-егрн-позволяют-дополнительно-обезопасить-недвижимость"/></text:h>
      <text:p text:style-name="First_20_paragraph">13.12.2022</text:p>
      <text:p text:style-name="Text_20_body"><text:span text:style-name="T1">Ежедневно в столице проводятся сотни операций с недвижимостью, в том числе и в электронном виде. При этом, сегодня у собственников существует возможность получения уведомлений о попытках проведения дистанционных сделок с их имуществом. Наличие сведений в ЕГРН о контактах позволяет дополнительно обезопасить свою недвижимость от противоправных действий, в том числе, путем направления владельцу извещений о проведении операций с его имуществом.</text:span></text:p>
      <text:p text:style-name="Text_20_body">Актуальные контактные сведения в ЕГРН также предоставляют собственнику возможность получения уведомлений о проведении юридически значимых действий в отношении принадлежащей ему недвижимости:</text:p>
      <text:p text:style-name="Text_20_body">- о поступлении или возврате без рассмотрения документов на проведение учетно-регистрационных действий с недвижимостью;</text:p>
      <text:p text:style-name="Text_20_body">- об исправлении технической или реестровой ошибки в записях ЕГРН;</text:p>
      <text:p text:style-name="Text_20_body">- о наложении ареста в отношении объекта недвижимости;</text:p>
      <text:p text:style-name="Text_20_body">- о проведении работ по согласованию границ земельного участка и прочее.</text:p>
      <text:p text:style-name="Text_20_body"><text:span text:style-name="T2">«Контактные данные в ЕГРН являются дополнительными сведениями, к ним относятся: адрес электронной почты, номер телефона, почтовый адрес и СНИЛС. Наличие в реестре недвижимости таких данных позволяет избежать неприятных моментов при проведении сделок с недвижимостью, а также дает возможность оперативно связаться с собственником имущества,</text:span> – отметил <text:span text:style-name="T1">заместитель директора – главный технолог Кадастровой палаты по Москве Виктор Горелышев</text:span>. <text:span text:style-name="T2">– Такая личная информация о правообладателях недвижимости является конфиденциальной, используется только для направления официальных уведомлений и не предоставляется третьим лицам».</text:span></text:p>
      <text:p text:style-name="Text_20_body">Для того, чтобы внести контактные данные или актуализировать их</text:p>
      <text:p text:style-name="Text_20_body">в ЕГРН, собственнику недвижимости необходимо подать соответствующее заявление в личном кабинете на официальном <text:a xlink:type="simple" xlink:href="https://rosreestr.gov.ru/" office:name=""><text:span text:style-name="Definition">сайте Росреестра</text:span></text:a> или в ближайшем офисе Центра государственных услуг «Мои документы». Услуга предоставляется бесплатно.</text:p>
      <text:p text:style-name="Text_20_body">После обновления или добавления сведений обратная связь будет осуществляться по новым контактам, указанным в заявлении.</text:p>
      <text:p text:style-name="Text_20_body"><text:span text:style-name="T1">Контакты для СМИ</text:span></text:p>
      <text:p text:style-name="Text_20_body">Пресс-служба Кадастровой палаты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1286944.html" office:name=""><text:span text:style-name="Definition">http://izmaylowo.mos.ru/inform/detail/1128694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23:05:56Z</meta:creation-date>
    <dc:date>2024-08-09T23:05:56Z</dc:date>
  </office:meta>
</office:document-meta>
</file>