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ая-кадастровая-палата-рассказала-о-законодательных-новшествах-в-оформлении-дома-блокированной-застройки"/>Столичная Кадастровая палата рассказала о законодательных новшествах в оформлении дома блокированной застройки<text:bookmark-end text:name="столичная-кадастровая-палата-рассказала-о-законодательных-новшествах-в-оформлении-дома-блокированной-застройки"/></text:h>
      <text:p text:style-name="First_20_paragraph">20.12.2022</text:p>
      <text:p text:style-name="Text_20_body"><text:span text:style-name="T1">Дома блокированной застройки сейчас являются достаточно популярной недвижимостью, и горожанам важно знать, какие изменения в оформлении таких объектов внес Федеральный закон от 30.12.2021 № 476-ФЗ. Эксперты филиала рассказали москвичам о действующих законодательных изменениях.</text:span></text:p>
      <text:p text:style-name="Text_20_body"><text:span text:style-name="T1">Вопрос:</text:span> Как быть, если в документах на недвижимость указано понятие «блок жилого дома», которое исчезло из Градостроительного кодекса РФ?</text:p>
      <text:p text:style-name="Text_20_body"><text:span text:style-name="T1">Ответ:</text:span> В соответствии с пунктом 40 статьи 1 Градостроительного кодекса РФ дом блокированной застройки – жилой дом, блокированный с другим жилым домом или несколькими домами в одном ряду общими боковыми стенами без проемов,<text:line-break/>и имеющий отдельный выход на земельный участок.</text:p>
      <text:p text:style-name="Text_20_body">Учитывая нормы Федерального закона от 30.12.2021 № 476-ФЗ с 01.03.2022 блок, соответствующий вышеуказанным признакам, признается домом блокированной застройки независимо от того, является ли он зданием или помещением в здании.</text:p>
      <text:p text:style-name="Text_20_body"><text:span text:style-name="T1">Вопрос:</text:span> «Блок жилого дома» в сведениях Единого государственного реестра недвижимости (ЕГРН) обозначен как помещение. Нужно ли переоформлять документы в связи с вступлением в силу Федерального закона от 30.12.2021<text:line-break/>№ 476-ФЗ?</text:p>
      <text:p text:style-name="Text_20_body"><text:span text:style-name="T1">Ответ:</text:span> Если до дня вступления в силу вышеуказанного закона в ЕГРН были внесены сведения о блоках (независимо от их наименования или вида разрешенного использования) в качестве жилых помещений в жилых домах блокированной жилой застройки и зарегистрированы права на такие блоки, их собственники вправе совместным решением уполномочить одного из собственников таких блоков<text:line-break/>на обращение от их имени в орган регистрации прав. Необходимо будет представить заявление об учете изменений сведений ЕГРН в части приведения вида, назначения<text:line-break/>и вида разрешенного использования объекта недвижимости в соответствии<text:line-break/>с требованиями законодательных актов РФ, измененных вышеуказанным законом.</text:p>
      <text:p text:style-name="Text_20_body"><text:span text:style-name="T1">Вопрос:</text:span> У нас под блоками дома один общий земельный участок. Возможно<text:line-break/>ли его разделить?</text:p>
      <text:p text:style-name="Text_20_body"><text:span text:style-name="T1">Ответ:</text:span> Да. Собственники земельного участка, находящегося в общей долевой собственности собственников блоков в таком доме, могут принять решение<text:line-break/>о его разделе, с образованием земельных участков под каждым домом блокированной застройки.</text:p>
      <text:p text:style-name="Text_20_body">В этом случае одновременно с этим заявлением, в орган регистрации прав должно быть подано заявление о государственном кадастровом учете<text:line-break/>и государственной регистрации прав на образуемые земельные участки<text:line-break/>с приложением документов, необходимых для осуществления учетно-регистрационных действий.</text:p>
      <text:p text:style-name="Text_20_body"><text:span text:style-name="T2">«В силу положений Федерального закона от 30.12.2021 № 476-ФЗ здание</text:span><text:line-break/><text:span text:style-name="T2">или помещение может быть признано жилым домом в случае соответствия признакам, предусмотренным пунктом 40 статьи 1 Градостроительного кодекса РФ. Подготовка каких-либо заключений в данном случае законом не предусмотрена»,</text:span> – отметил <text:span text:style-name="T1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Адрес страницы: <text:a xlink:type="simple" xlink:href="http://izmaylowo.mos.ru/inform/detail/11302250.html" office:name=""><text:span text:style-name="Definition">http://izmaylowo.mos.ru/inform/detail/1130225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2:20:43Z</meta:creation-date>
    <dc:date>2023-08-15T12:20:43Z</dc:date>
  </office:meta>
</office:document-meta>
</file>