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коло-полутора-тысяч-реестровых-ошибок-исправлено-в-егрн-с-начала-года"/>Около полутора тысяч реестровых ошибок исправлено в ЕГРН с начала года<text:bookmark-end text:name="около-полутора-тысяч-реестровых-ошибок-исправлено-в-егрн-с-начала-года"/></text:h>
      <text:p text:style-name="First_20_paragraph">14.05.2024</text:p>
      <text:p text:style-name="Text_20_body">За I квартал текущего года исправлены сведения о более 1 400 объектах, которые содержатся в Едином государственном реестре недвижимости (ЕГРН).<text:line-break/>Об этом сообщил руководитель Управления Росреестра по Москве Игорь Майданов.</text:p>
      <text:p text:style-name="Text_20_body">Комплексная работа по выявлению и исправлению реестровых ошибок ведется Управлением совместно с филиалом ППК «Роскадастр» по Москве в рамках государственной программы «Национальная система пространственных данных» (НСПД) для формирования полного и точного реестра недвижимости.</text:p>
      <text:p text:style-name="Text_20_body">«<text:span text:style-name="T1">Реестровая ошибка – это воспроизведенная в ЕГРН ошибка, содержащаяся в межевом плане, техническом плане, карте-плане территории или акте обследования. Чаще всего такие ошибки возникают при проведении кадастровых работ или из-за наличия ошибок в документах, которые были представлены в Росреестр. Среди типичных примеров реестровых ошибок можно выделить такие как, неверно рассчитанная площадь объекта недвижимости или неправильно определённые границы земельного участка. Исправление данных параметров в реестре недвижимости поможет правообладателям избежать земельные споры и судебные разбирательства</text:span>», — комментирует Игорь Майданов, руководитель Управления Росреестра по Москве.</text:p>
      <text:p text:style-name="Text_20_body">При выявлении реестровой ошибки специалисты столичного Росреестра направляют письмо-поручение в филиал ППК «Роскадастр» для определения координат характерных точек границ и площади земельных участков, контуров зданий, сооружений, объектов незавершенного строительства, границ муниципальных образований, населенных пунктов, территориальных зон, лесничеств. По факту проведенной работы формируется отчет, на основании которого принимается решение об исправлении реестровой ошибки.</text:p>
      <text:p text:style-name="Text_20_body"><text:span text:style-name="T1">«В текущем году нашими экспертами подготовлено порядка 2,5 тысяч отчетов по определению координат характерных точек границ объектов недвижимости и направлено в столичное Управление для дальнейшего исправления реестровых ошибок. Такая работа позволит повысить качество данных ЕГРН, а также без дополнительных затрат для граждан обеспечит законные права и интересы собственников недвижимости», -</text:span> отметила директор филиала ППК «Роскадастр» по Москве Елена Спиридонова.</text:p>
      <text:p text:style-name="Text_20_body">Помимо исправления по инициативе органа регистрации прав, обратиться за исправлением реестровой ошибки может также любое заинтересованное лицо в офисе многофункционального центра или через портал государственных услуг и сайт Росреестра. Для этого заявитель должен предоставить технический или межевой планы, подготовленные в связи с исправлением реестровой ошибки.</text:p>
      <text:p text:style-name="Text_20_body">Стоит отметить, что <text:span text:style-name="T1">исправление реестровой ошибки осуществляется в случае, если такие изменения не влекут за собой:</text:span> прекращение, возникновение или переход зарегистрированного права на объект недвижимости, а также нарушение законных интересов правообладателей и третьих лиц.</text:p>
      <text:p text:style-name="Text_20_body">Контакты для СМИ</text:p>
      <text:p text:style-name="Text_20_body">Пресс-служба филиала ППК «Роскадастр» по Москве</text:p>
      <text:p text:style-name="Text_20_body">+ 7 (495) 587-78-55 (вн.23-33)</text:p>
      <text:p text:style-name="Text_20_body"><text:a xlink:type="simple" xlink:href="mailto:press@77.kadastr.ru" office:name=""><text:span text:style-name="Definition">press@77.kadastr.ru</text:span></text:a></text:p>
      <text:p text:style-name="Text_20_body"><text:a xlink:type="simple" xlink:href="https://kadastr.ru/" office:name=""><text:span text:style-name="Definition">kadastr.ru</text:span></text:a></text:p>
      <text:p text:style-name="Text_20_body">Москва, шоссе Энтузиастов, д. 14</text:p>
      <text:p text:style-name="Text_20_body"><text:line-break/></text:p>
      <text:p text:style-name="Text_20_body"><text:line-break/></text:p>
      <text:p text:style-name="Text_20_body">Адрес страницы: <text:a xlink:type="simple" xlink:href="http://izmaylowo.mos.ru/inform/detail/12367029.html" office:name=""><text:span text:style-name="Definition">http://izmaylowo.mos.ru/inform/detail/12367029.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7T00:21:36Z</meta:creation-date>
    <dc:date>2025-05-27T00:21:36Z</dc:date>
  </office:meta>
</office:document-meta>
</file>