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е-автовладельцы"/>ВНИМАНИЕ, АВТОВЛАДЕЛЬЦЫ!<text:bookmark-end text:name="внимание-автовладельцы"/></text:h>
      <text:p text:style-name="First_20_paragraph">09.10.2024</text:p>
      <text:p text:style-name="Text_20_body">В соответствии с решением Окружной комиссии по безопасности дорожного движения Восточного административного округа города Москвы от 30.09.2024 и необходимостью обеспечения безопасности дорожного движения 07.10.2024 г. по адресу: Проектируемый пр. № 6604, выполнены мероприятия по размещению дорожных знаков 3.27 «Остановка запрещена», 5.27 «Зона с ограничениями стоянки», 5.28 «Конец зоны с ограничениями стоянки» применяемых со знаками дополнительной информации (табличками) 8.24 «Работает эвакуатор».</text:p>
      <text:p text:style-name="Text_20_body"><text:span text:style-name="T1">Уважаемые автовладельцы, будьте внимательны и соблюдайте ПДД.</text:span></text:p>
      <text:p text:style-name="Text_20_body"><text:span text:style-name="T1">СХЕМА</text:span></text:p>
      <text:p text:style-name="Text_20_body"/>
      <text:p text:style-name="Text_20_body"><text:a xlink:type="simple" xlink:href="https://postimages.org/" office:name=""><text:span text:style-name="Definition"/></text:a></text:p>
      <text:p text:style-name="Text_20_body"><text:line-break/></text:p>
      <text:p text:style-name="Text_20_body">Адрес страницы: <text:a xlink:type="simple" xlink:href="http://izmaylowo.mos.ru/inform/detail/12603575.html" office:name=""><text:span text:style-name="Definition">http://izmaylowo.mos.ru/inform/detail/1260357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1T18:02:50Z</meta:creation-date>
    <dc:date>2024-10-21T18:02:50Z</dc:date>
  </office:meta>
</office:document-meta>
</file>