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нимание-автовладельцы"/>ВНИМАНИЕ, АВТОВЛАДЕЛЬЦЫ!<text:bookmark-end text:name="внимание-автовладельцы"/></text:h>
      <text:p text:style-name="First_20_paragraph">23.10.2024</text:p>
      <text:p text:style-name="Text_20_body">В соответствии с решением Окружной комиссии по безопасности дорожного движения Восточного административного округа города Москвы от 02.03.2023 об организации одностороннего дорожного движения на дворовой территории по адресу: Измайловский проезд, д. 5/1 корп. 1,2,3,4 и необходимостью обеспечения безопасности дорожного движения 23.10.2024 г. по указанному адресу, выполнены мероприятия по размещению дорожных знаков в соответствии с проектной документацией, утвержденной в установленном порядке.</text:p>
      <text:p text:style-name="Text_20_body">12.11.2024 вводятся в действия установленные знаки.</text:p>
      <text:p text:style-name="Text_20_body"><text:span text:style-name="T1">Уважаемые автовладельцы, будьте внимательны и соблюдайте ПДД.</text:span></text:p>
      <text:p text:style-name="Text_20_body"><text:span text:style-name="T1">СХЕМА</text:span></text:p>
      <text:p text:style-name="Text_20_body"><text:a xlink:type="simple" xlink:href="https://postimg.cc/zHpBSnjk" office:name=""><text:span text:style-name="Definition"/></text:a></text:p>
      <text:p text:style-name="Text_20_body"><text:line-break/></text:p>
      <text:p text:style-name="Text_20_body"><text:line-break/></text:p>
      <text:p text:style-name="Text_20_body">Адрес страницы: <text:a xlink:type="simple" xlink:href="http://izmaylowo.mos.ru/inform/detail/12625125.html" office:name=""><text:span text:style-name="Definition">http://izmaylowo.mos.ru/inform/detail/12625125.html</text:span></text:a></text:p>
      <text:p text:style-name="Text_20_body"><text:a xlink:type="simple" xlink:href="http://izmaylowo.mos.ru" office:name=""><text:span text:style-name="Definition">Управа района Измайл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11-02T13:05:11Z</meta:creation-date>
    <dc:date>2024-11-02T13:05:11Z</dc:date>
  </office:meta>
</office:document-meta>
</file>