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важаемый-автовладельцы-будьте-внимательны-и-соблюдайте-пдд."/>Уважаемый автовладельцы, будьте внимательны и соблюдайте ПДД.<text:bookmark-end text:name="уважаемый-автовладельцы-будьте-внимательны-и-соблюдайте-пдд."/></text:h>
      <text:p text:style-name="First_20_paragraph">23.12.2024</text:p>
      <text:p text:style-name="Text_20_body">В соответствии с решением Окружной комиссии по безопасности дорожного движения Восточного административного округа города Москвы от 13.12.2024         и необходимостью обеспечения безопасности дорожного движения 23.12.2024 на дворовом проезде по адресу: от д. 85 по Первомайской ул. до ул. Средняя Первомайская, выполнены мероприятия по размещению дорожных знаков 3.27 «Остановка запрещена», применяемых со знаками дополнительной информации (табличками) 8.24 «Работает эвакуатор» и 8.2.2 «Зона действия».<text:line-break/>12.01.2025 вводятся в действия установленные знаки.<text:line-break/>    Уважаемый автовладельцы, будьте внимательны и соблюдайте ПДД.<text:line-break/></text:p>
      <text:p text:style-name="Text_20_body"><text:line-break/></text:p>
      <text:p text:style-name="Text_20_body">Адрес страницы: <text:a xlink:type="simple" xlink:href="http://izmaylowo.mos.ru/inform/detail/12734061.html" office:name=""><text:span text:style-name="Definition">http://izmaylowo.mos.ru/inform/detail/12734061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23T12:38:53Z</meta:creation-date>
    <dc:date>2024-12-23T12:38:53Z</dc:date>
  </office:meta>
</office:document-meta>
</file>