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ль-2012"/>№7 Июль 2012<text:bookmark-end text:name="июль-2012"/></text:h>
      <text:p text:style-name="First_20_paragraph">06.04.2013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newspaper_izmailovo/detail/674532.html" office:name=""><text:span text:style-name="Definition">http://izmaylowo.mos.ru/newspaper_izmailovo/detail/67453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05:09:13Z</meta:creation-date>
    <dc:date>2023-06-14T05:09:13Z</dc:date>
  </office:meta>
</office:document-meta>
</file>