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ь-2013"/>№2 февраль 2013<text:bookmark-end text:name="февраль-2013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40.html" office:name=""><text:span text:style-name="Definition">http://izmaylowo.mos.ru/newspaper_izmailovo/detail/67454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06:33Z</meta:creation-date>
    <dc:date>2023-09-19T22:06:33Z</dc:date>
  </office:meta>
</office:document-meta>
</file>