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т-2013"/>№3 март 2013<text:bookmark-end text:name="март-2013"/></text:h>
      <text:p text:style-name="First_20_paragraph">06.04.2013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newspaper_izmailovo/detail/674541.html" office:name=""><text:span text:style-name="Definition">http://izmaylowo.mos.ru/newspaper_izmailovo/detail/674541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9T22:06:32Z</meta:creation-date>
    <dc:date>2023-09-19T22:06:32Z</dc:date>
  </office:meta>
</office:document-meta>
</file>