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июль-2013"/>№7 июль 2013<text:bookmark-end text:name="июль-2013"/></text:h>
      <text:p text:style-name="First_20_paragraph">05.08.2013</text:p>
      <text:p text:style-name="Text_20_body"><text:line-break/></text:p>
      <text:p text:style-name="Text_20_body">Адрес страницы: <text:a xlink:type="simple" xlink:href="http://izmaylowo.mos.ru/newspaper_izmailovo/detail/798095.html" office:name=""><text:span text:style-name="Definition">http://izmaylowo.mos.ru/newspaper_izmailovo/detail/798095.html</text:span></text:a></text:p>
      <text:p text:style-name="Text_20_body"><text:a xlink:type="simple" xlink:href="http://izmaylowo.mos.ru" office:name=""><text:span text:style-name="Definition">Управа района Измайлов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8-01T16:31:23Z</meta:creation-date>
    <dc:date>2023-08-01T16:31:23Z</dc:date>
  </office:meta>
</office:document-meta>
</file>