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етскую-площадку-на-7-й-парковой-очистили-от-снега"/>Детскую площадку на 7-й Парковой очистили от снега<text:bookmark-end text:name="детскую-площадку-на-7-й-парковой-очистили-от-снега"/></text:h>
      <text:p text:style-name="First_20_paragraph">11.01.2022</text:p>
      <text:p text:style-name="Text_20_body"><text:span text:style-name="T1">Представитель ГБУ «Жилищник района Измайлово». сообщил, что выполнены работы по уборке снега и мусора на детской площадке около дома 3/9 на 7-й Парковой улице.</text:span></text:p>
      <text:p text:style-name="Text_20_body">— В соответствии с технологией зимней уборки дворовых территорий при уборке мягких оснований площадок слой снега оставляется для последующего уплотнения, — уточнили в «Жилищнике».</text:p>
      <text:p text:style-name="Text_20_body">Ранее житель района Измайлово написал, что на детской площадке давно лежит снег, а урны переполнены.</text:p>
      <text:p text:style-name="Text_20_body"><text:line-break/></text:p>
      <text:p text:style-name="Text_20_body">Адрес страницы: <text:a xlink:type="simple" xlink:href="http://izmaylowo.mos.ru/presscenter/news/detail/10525927.html" office:name=""><text:span text:style-name="Definition">http://izmaylowo.mos.ru/presscenter/news/detail/10525927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8T05:29:43Z</meta:creation-date>
    <dc:date>2023-06-18T05:29:43Z</dc:date>
  </office:meta>
</office:document-meta>
</file>