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йти-работу-в-сегменте-gig-экономика-смогут-жители-измайлова"/>Найти работу в сегменте gig-экономика смогут жители Измайлова<text:bookmark-end text:name="найти-работу-в-сегменте-gig-экономика-смогут-жители-измайлова"/></text:h>
      <text:p text:style-name="First_20_paragraph">15.11.2022</text:p>
      <text:p text:style-name="Text_20_body"><text:span text:style-name="T1">В центре занятости «Моя работа» можно за один день оформить самозанятость, пройти инструктаж и подготовиться к работе.</text:span></text:p>
      <text:p text:style-name="Text_20_body">Столичный центр занятости населения и российский онлайн-сервис доставки «СберМаркет» подписали соглашение о сотрудничестве. Они будут реализовывать совместный проект по подбору самозанятых для крупнейшей ретейл-платформы. Этой опцией смогут воспользоваться и жители Измайлова.</text:p>
      <text:p text:style-name="Text_20_body">—Тренд на альтернативные формы занятости в столице набрал обороты. Все больше горожан, в особенности молодежь, стремятся работать в сегменте gig-экономики. Это проектное сотрудничество, предполагающее оплату по факту выполненных работ. Оно подразумевает ряд преимуществ: возможность совмещения с учебой и другими проектами, самостоятельное выстраивание графика и влияние на величину своего заработка», — рассказала Александра Александрова, первый заместитель руководителя Департамента труда и социальной защиты населения города Москвы.</text:p>
      <text:p text:style-name="Text_20_body">Центр госуслуг «Мои документы» в районе Измайлово находится по адресу: 3-я Парковая улица, дом № 24.</text:p>
      <text:p text:style-name="Text_20_body">Фото: Кирилл Антонов</text:p>
      <text:p text:style-name="Text_20_body"><text:line-break/></text:p>
      <text:p text:style-name="Text_20_body">Адрес страницы: <text:a xlink:type="simple" xlink:href="http://izmaylowo.mos.ru/presscenter/news/detail/11224498.html" office:name=""><text:span text:style-name="Definition">http://izmaylowo.mos.ru/presscenter/news/detail/1122449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7:55:14Z</meta:creation-date>
    <dc:date>2023-05-13T17:55:14Z</dc:date>
  </office:meta>
</office:document-meta>
</file>