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65535*"/>
    </style:style>
  </office:automatic-styles>
  <office:body>
    <office:text>
      <text:h text:style-name="Heading_20_3" text:outline-level="3"><text:bookmark-start text:name="управа-района-измайлово-совместно-с-советом-ветеранов-района-измайлово-и-межрайонной-природоохранной-прокуратурой-21.12.2024-г.-провели-мемориально-патронатную-акцию-на-площади-мужества-приуроченную-к-празднованию-дня-защитника-отечества."/>Управа района Измайлово совместно с Советом ветеранов района Измайлово и межрайонной природоохранной прокуратурой 21.12.2024 г. провели Мемориально-патронатную акцию на Площади Мужества, приуроченную к празднованию Дня защитника Отечества.<text:bookmark-end text:name="управа-района-измайлово-совместно-с-советом-ветеранов-района-измайлово-и-межрайонной-природоохранной-прокуратурой-21.12.2024-г.-провели-мемориально-патронатную-акцию-на-площади-мужества-приуроченную-к-празднованию-дня-защитника-отечества."/></text:h>
      <text:p text:style-name="First_20_paragraph">26.02.2024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Почтили минутой памяти подвиг неизвестного солдата, отдали дань уважения героям, погибшим при защите независимости своей страны. Это праздник настоящих мужчин, готовых в любой момент встать на защиту Родины, а в мирное время ежедневно оберегающих от любых невзгод свой дом и семью.</text:p>
            <text:p text:style-name="Table_20_Contents">Мемориальный комплекс (арх. М.Н. Мошинский) создан в 1968 году в память о событиях Великой Отечественной войны.</text:p>
            <text:p text:style-name="Table_20_Contents">В военные годы Измайловский Парк был закрыт для посещения, многие его работники ушли на фронт добровольцами. Неподалеку проходил один из оборонительных рубежей столицы.</text:p>
            <text:p text:style-name="Table_20_Contents">С территории парка на передовую уходили отряды народного ополчения, здесь проводились учения партизан-подпольщиков, и в 1942 году был сформирован добровольческий московский комсомольский 85-й гвардейский минометный полк "Катюш".</text:p>
            <text:p text:style-name="Table_20_Contents">Изначально на площади был установлен танк Т-34 и воздвигнут монумент в память о подвиге 85-го гвардейского минометного полка "Катюш": на 7-метровую высоту взметнулись три направляющие рельсовые установки "Катюш" с моделями реактивных снарядов (скульптор Р.И. Бальжак).<text:line-break/>С годами на площади появились памятные стелы, постаменты с военной техникой времен Великой Отечественной войны (Катюша БМ-13, зенитная пушка) и МАФ Вечный огонь.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izmaylowo.mos.ru/presscenter/news/detail/12186228.html" office:name=""><text:span text:style-name="Definition">http://izmaylowo.mos.ru/presscenter/news/detail/1218622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1T11:16:40Z</meta:creation-date>
    <dc:date>2024-08-11T11:16:40Z</dc:date>
  </office:meta>
</office:document-meta>
</file>