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конкурсе-в-красноярске-студентка-колледжа-автоматизации-и-информационных-технологий-20-взяла-серебро"/>На конкурсе в Красноярске студентка Колледжа автоматизации и информационных технологий №20 взяла серебро<text:bookmark-end text:name="на-конкурсе-в-красноярске-студентка-колледжа-автоматизации-и-информационных-технологий-20-взяла-серебро"/></text:h>
      <text:p text:style-name="First_20_paragraph">27.02.2024</text:p>
      <text:p text:style-name="Text_20_body"><text:span text:style-name="T1">27.02.2024. Студентка 2 курса Колледжа автоматизации и информационных технологий №20 Ксения Давыдова заняла 2 место в финале Международного конкурса по созданию интерактивного продукта, который проходил в Красноярске. Об этом сообщила администрация колледжа на официальной странице в социальной сети «ВКонтакте».</text:span></text:p>
      <text:p text:style-name="Text_20_body">В составе команды вместе с Давыдовой участвовала еще одна студентка колледжа — Мария Данилина. Девушкам предстояло за два дня выполнить сложное техническое задание — разработать интерактивный журнал с анимациями, фотографиями и аудио.</text:p>
      <text:p text:style-name="Text_20_body"><text:line-break/></text:p>
      <text:p text:style-name="Text_20_body"><text:line-break/></text:p>
      <text:p text:style-name="Text_20_body">Адрес страницы: <text:a xlink:type="simple" xlink:href="http://izmaylowo.mos.ru/presscenter/news/detail/12191740.html" office:name=""><text:span text:style-name="Definition">http://izmaylowo.mos.ru/presscenter/news/detail/12191740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3-14T10:15:12Z</meta:creation-date>
    <dc:date>2024-03-14T10:15:12Z</dc:date>
  </office:meta>
</office:document-meta>
</file>