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24г.-состоялся-торжественный-митинг-посвящённый-83---ей-годовщине-битвы-под-москвой"/>5 декабря 2024г. состоялся торжественный митинг, посвящённый 83 - ей годовщине Битвы под Москвой<text:bookmark-end text:name="декабря-2024г.-состоялся-торжественный-митинг-посвящённый-83---ей-годовщине-битвы-под-москвой"/></text:h>
      <text:p text:style-name="First_20_paragraph">11.12.2024</text:p>
      <text:p text:style-name="Text_20_body">5 декабря 2024 года, на территории ГАУК г. Москвы "Измайловский ПКиО" прошло возложение цветов к Вечному Огню, посвящённое 83 - ей годовщине Битвы под Москвой.</text:p>
      <text:p text:style-name="Text_20_body">На возложении присутствовали представители управы района Измайлово , председатель Совета ветеранов района Измайлово -Антипенко Любовь Виссарионовна, заместитель председателя Совета Ветеранов-Беликов Александр Алексеевич и члены общества Совета Ветеранов, члены Общества инвалидов, депутат от партии «Едина Россия» Суздальцев Максим Владимирович, общественные советники района Измайлово, а также жители района Измайлово.</text:p>
      <text:p text:style-name="Text_20_body">Председатель Совета Ветеранов и заместитель председателя Совета Ветеранов района Измайлово выступили с памятной речью в честь годовщины Битвы под Москвой.</text:p>
      <text:p text:style-name="Text_20_body"><text:a xlink:type="simple" xlink:href="https://postimages.org/" office:name=""><text:span text:style-name="Definition"/></text:a> <text:a xlink:type="simple" xlink:href="https://postimages.org/" office:name=""><text:span text:style-name="Definition"/></text:a> <text:a xlink:type="simple" xlink:href="https://postimages.org/" office:name=""><text:span text:style-name="Definition"/></text:a><text:line-break/></text:p>
      <text:p text:style-name="Text_20_body"><text:line-break/></text:p>
      <text:p text:style-name="Text_20_body">Адрес страницы: <text:a xlink:type="simple" xlink:href="http://izmaylowo.mos.ru/presscenter/news/detail/12712219.html" office:name=""><text:span text:style-name="Definition">http://izmaylowo.mos.ru/presscenter/news/detail/1271221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1T08:04:01Z</meta:creation-date>
    <dc:date>2024-12-11T08:04:01Z</dc:date>
  </office:meta>
</office:document-meta>
</file>