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е-адреса-платных-парковок-одобрили-депутаты-муниципального-округа-измайлово"/>Новые адреса платных парковок одобрили депутаты муниципального округа Измайлово<text:bookmark-end text:name="новые-адреса-платных-парковок-одобрили-депутаты-муниципального-округа-измайлово"/></text:h>
      <text:p text:style-name="First_20_paragraph">08.12.2015</text:p>
      <text:p text:style-name="Text_20_body">26 декабря 2015 года в некоторых районах Москвы, в том числе в 8 районах Восточного округа, будут введены новые участки точечной платной парковки.</text:p>
      <text:p text:style-name="Text_20_body">Накануне департамент транспорта провел встречи с муниципальными депутатами, представителями управ и жителями города. По итогам общественных обсуждений, прошедших во всех округах Москвы, были определены новые участки, где в конце декабря точечно появится платная парковка. В городе оказалось 291, а в ВАО 69 участков улиц для точечного ввода платной парковки.</text:p>
      <text:p text:style-name="Text_20_body">Как сообщает Интернет-газета «Измайлово», встреча представителей общественности состоялась и в районе Измайлово, на которой <text:a xlink:type="simple" xlink:href="http://xn--80aaaibnncimwj3ab4c.xn--p1ai/wp-content/uploads/2015/12/%D0%B8%D0%B7%D0%BC%D0%B0%D0%B9%D0%BB%D0%BE%D0%B2%D0%BE.pdf" office:name=""><text:span text:style-name="Definition">Совет депутатов</text:span></text:a> поддержал ввод платных парковок вблизи мест наибольшего притяжения автомобилей: у торговых и бизнес-центров, станции метро. То есть там, где были зафиксированы регулярные затруднения, как в парковании, так и в движении, частые аварии, в т.ч. и с участием пешеходов. Так, в Измайлове парковка будет введена на следующих участках:</text:p>
      <text:p text:style-name="Text_20_body"><text:span text:style-name="T1">9-я Парковая улица (от пересечения с Нижней Первомайской улицей до пересечения с Измайловским бульваром, исключая</text:span> <text:span text:style-name="T1">четную сторону от пересечения с Нижней Первомайской улицей до пересечения с Первомайской улицей);</text:span></text:p>
      <text:p text:style-name="Text_20_body"><text:span text:style-name="T1">Измайловский бульвар, дом 36;</text:span></text:p>
      <text:p text:style-name="Text_20_body"><text:span text:style-name="T1">Первомайская улица, дом 68.</text:span></text:p>
      <text:p text:style-name="Text_20_body">Напомним, что стоимость 1-го часа стоянки в новой зоне составит 40 руб. При этом каждая оплаченная парковочная сессия вернется в бюджет района Измайлово. Все деньги от платных парковок в 2016 году будут направлены в управу района на реализацию программ по благоустройству: на строительство детских площадок, оборудование парковочных карманов, проведение ремонтных работ, на облагораживание придомовых территорий и на многое другое. При этом не менее 10% полученных средств будут направлены на реализацию предложений жителей Измайлова.</text:p>
      <text:p text:style-name="Text_20_body">Ранее сообщалось, что деньги от оплаты парковок идут и на субсидирование установки шлагбаумов: 50 тыс. рублей на установку одного шлагбаума. Эта программа помогает дополнительно обезопасить дворы жилых домов от парковочного хаоса.</text:p>
      <text:p text:style-name="Text_20_body">Жители улиц, на которых будет организована платная парковка, уже сейчас могут получать <text:a xlink:type="simple" xlink:href="http://xn--80aaaibnncimwj3ab4c.xn--p1ai/wp-content/uploads/2015/12/%D0%9B%D0%B8%D1%81%D1%82%D0%BE%D0%B2%D0%BA%D0%B0_%D1%80%D0%B5%D0%B7%D0%B8%D0%B4%D0%B5%D0%BD%D1%82%D1%8B.pdf" office:name=""><text:span text:style-name="Definition">парковочные разрешения резидента</text:span></text:a>, чтобы парковать свой автомобиль на льготных условиях. Инвалиды и многодетные семьи при оформлении соответствующего разрешения имеют право парковаться бесплатно на всей территории города. Более подробную информацию можно получить на сайте parking.mos.ru или в префектуре ВАО.</text:p>
      <text:p text:style-name="Text_20_body"><text:a xlink:type="simple" xlink:href="http://газетаизмайлово.рф/wp-content/uploads/2015/12/Полный-список-с-26-декабря.pdf" office:name=""><text:span text:style-name="Definition">Полный список новых платных парковок в Москве</text:span></text:a></text:p>
      <text:p text:style-name="Text_20_body"><text:a xlink:type="simple" xlink:href="http://xn--80aaaibnncimwj3ab4c.xn--p1ai/wp-content/uploads/2015/12/%D0%BF%D1%80%D0%B8%D0%BA%D0%B0%D0%B7_%D1%81-%D0%B7%D0%BE%D0%BD%D0%B0%D0%BC%D0%B8.pdf" office:name=""><text:span text:style-name="Definition">Список новых платных парковок в ВАО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izmaylowo.mos.ru/presscenter/news/detail/2359734.html" office:name=""><text:span text:style-name="Definition">http://izmaylowo.mos.ru/presscenter/news/detail/2359734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2:21:43Z</meta:creation-date>
    <dc:date>2023-09-19T22:21:43Z</dc:date>
  </office:meta>
</office:document-meta>
</file>