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получат-консультационную-помощь-по-накоплению-средств-на-капремонт"/>«Активные граждане» получат консультационную помощь по накоплению средств на капремонт<text:bookmark-end text:name="активные-граждане-получат-консультационную-помощь-по-накоплению-средств-на-капремонт"/></text:h>
      <text:p text:style-name="First_20_paragraph">27.01.2016</text:p>
      <text:p text:style-name="Text_20_body">Власти Москвы окажут консультационную помощь собственникам жилья в одной тысячи многоквартирных домах по выбору варианта накопления средств на капремонт, которые стали активными участниками электронных референдумов на портале «Активный гражданин».</text:p>
      <text:p text:style-name="Text_20_body">Список 1,0 тыс. таких домов уже опубликован на <text:a xlink:type="simple" xlink:href="http://fond.mos.ru/special-account-of-an-apartment-building/list-houses-following-the-results-of-voting-on-the-portal-active-citizen/" office:name=""><text:span text:style-name="Definition">сайте Фонда капитального ремонта многоквартирных домов города Москвы</text:span></text:a>. Консультации касаются вопроса изменения способа накопления средств на капитальные ремонт, и будут оказаны тем, кто пожелал получить данную организационную городскую поддержку.</text:p>
      <text:p text:style-name="Text_20_body">Напомним, что еще в ноябре ушедшего года завершилось голосование на портале онлайн-референдумов столичного правительства «Активный гражданин» по вопросу: «Спецсчет для вашего дома. Кому поможет город?». Более 613,2 тыс. москвичей участвовали в этом голосовании. Из них почти 64 тыс. респондентов высказались за оказание со стороны города организационной и консультативной помощи города при переходе на накопление средств на капремонт дома со счета регионального Фонда на спецсчет дома в банке.</text:p>
      <text:p text:style-name="Text_20_body">В самые ближайшие дни собственников этих домов пригласят на встречу для обсуждения способов накопления, где им ответят на все вопросы и пояснят, как подготовить проведение собрания собственников жилья.</text:p>
      <text:p text:style-name="Text_20_body">В случае, если по итогам консультаций создадутся инициативные группы собственников конкретного дома, и активные горожане подготовятся к самостоятельному планированию расходования средств на капремонт домов, а также определять сроки и стоимость ремонтных работ, подбирать соответствующие подрядные организации и принимать выполненные работы, то городские структуры помогут подготовить необходимый пакет документов, организовать и провести общие собрания собственников для оформления решения открытия своего спецсчета для сбора средств на капремонт.</text:p>
      <text:p text:style-name="Text_20_body">Отметим, что ранее Москва упростила существующий порядок изменения формы накопления средств на оплату капитального ремонта. Сегодня всего за 3 месяца можно перевести деньги из регионального фонда на банковский спецсчет конкретного дома. Необходимо для этого принять на общем собрании собственников соответствующее решение, направить протокол в адрес Фонда капитального ремонта Москвы.</text:p>
      <text:p text:style-name="Text_20_body"><text:span text:style-name="T1">Список домов района Измайлово, жители которых высказались за поддержку в подготовке документов для изменения способа накопления на капитальный ремонт на специальном счёте по итогам голосования на портале "Активный гражданин" по теме:"Спецсчёт для вашего дома. Кому поможет город?", расположенных в районе Измайлово:</text:span></text:p>
      <text:p text:style-name="Text_20_body"><text:span text:style-name="T1">10-я Парковая ул., д.15, корп.2</text:span><text:line-break/><text:span text:style-name="T1">Никитинская ул., д.8</text:span></text:p>
      <text:p text:style-name="Text_20_body"><text:line-break/></text:p>
      <text:p text:style-name="Text_20_body">Адрес страницы: <text:a xlink:type="simple" xlink:href="http://izmaylowo.mos.ru/presscenter/news/detail/2468566.html" office:name=""><text:span text:style-name="Definition">http://izmaylowo.mos.ru/presscenter/news/detail/246856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41:49Z</meta:creation-date>
    <dc:date>2023-09-19T21:41:49Z</dc:date>
  </office:meta>
</office:document-meta>
</file>