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москвы-активно-взаимодействуют-с-некоммерческими-организациями-собянин"/>Власти Москвы активно взаимодействуют с некоммерческими организациями – Собянин<text:bookmark-end text:name="власти-москвы-активно-взаимодействуют-с-некоммерческими-организациями-собянин"/></text:h>
      <text:p text:style-name="First_20_paragraph">17.02.2016</text:p>
      <text:p text:style-name="Text_20_body">17 февраля 2016 года состоялось совместное заседание Совета при полномочном представителе президента России в Центральном федеральном округе и Общественной палаты Центрального федерального округа, в котором принял участие мэр Москвы Сергей Собянин.</text:p>
      <text:p text:style-name="Text_20_body">Главным обсуждавшимся вопросом состоявшегося заседания стал порядок взаимодействия органов государственной власти с институтами гражданского общества. Со вступительным словом выступил полномочный представитель президента России в Центральном федеральном округе (ЦФО) Александр Беглов, в первых же словах подчеркнувший необходимость совместной работы в этом направлении Совета с Общественной палатой ЦФО впервые, пояснив, что такой формат необходим в связи с тем, что Россия должна отвечать на серьезные вызовы, связанные с изменением международной обстановки и трансформацией экономики. По словам Беглова, эти аспекты напрямую влияют на общественные ценности и модель поведения граждан.</text:p>
      <text:p text:style-name="Text_20_body">С основным докладом на первом подобном заседании выступил мэр Москвы Сергей Собянин, сразу обративший внимание на необходимость плотного контакта во всех регионах страны, тем более, таких крупных, как Москва, с институтами гражданского общества.</text:p>
      <text:p text:style-name="Text_20_body">Мэр Москвы обратил внимание на высокий уровень участие в жизни столицы таких институтов. В том числе профсоюзов, ветеранских организаций, организаций, представляющих деловое сообщество. Также мэр города обратил внимание на активное развитие в столице волонтерского движения, взаимодействие с руководством столицы представителей всех конфессиональных объединений, что «помогает поддерживать нормальное состояние общества и взаимодействие конфессий».</text:p>
      <text:p text:style-name="Text_20_body">«Хотя, - как подчеркнул Собянин, - конечно, целый ряд экстремистских движений готовы воспользоваться любыми промахами в работе власти. Надеюсь, что совместными усилиями мы этого не допустим».</text:p>
      <text:p text:style-name="Text_20_body">Дополнительно глава большого мегаполиса обратил внимание на позитивную роль работы виртуальных порталов «Наш город» и «Активный гражданин».</text:p>
      <text:p text:style-name="Text_20_body">По словам Сергея Собянина, в настоящий момент в общей сложности в столице зарегистрировано десятки тысяч некоммерческих организаций, более 5 тысяч некоммерческих организаций активно сотрудничают с властями города. По мнению главы города, правильный подход к работе с некоммерческими организациями важен во всех направлениях жизни мегаполиса.</text:p>
      <text:p text:style-name="Text_20_body"><text:line-break/></text:p>
      <text:p text:style-name="Text_20_body">Адрес страницы: <text:a xlink:type="simple" xlink:href="http://izmaylowo.mos.ru/presscenter/news/detail/2528910.html" office:name=""><text:span text:style-name="Definition">http://izmaylowo.mos.ru/presscenter/news/detail/252891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13:23:10Z</meta:creation-date>
    <dc:date>2024-08-18T13:23:10Z</dc:date>
  </office:meta>
</office:document-meta>
</file>