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осква-занимает-2-ю-строчку-мирового-рейтинга-по-уровню-проникновения-сотовой-связи-и-wi-fi"/>Москва занимает 2-ю строчку мирового рейтинга по уровню проникновения сотовой связи и Wi-Fi<text:bookmark-end text:name="москва-занимает-2-ю-строчку-мирового-рейтинга-по-уровню-проникновения-сотовой-связи-и-wi-fi"/></text:h>
      <text:p text:style-name="First_20_paragraph">01.03.2016</text:p>
      <text:p text:style-name="Text_20_body">Более 80% столичных семей пользуются скоростным интернетом, об этом сегодня в ходе заседания президиума правительства Москвы сообщил мэр Москвы Сергей Собянин.</text:p>
      <text:p text:style-name="Text_20_body">«Количество пользователей мобильного интернета и скоростного интернета увеличилась более чем в три раза. На сегодняшний день 80% московских семей пользуется скоростным интернетом. Сложно представить работу городского здравоохранения, образования, жилищно-коммунального хозяйства, оказания электронных услуг без информационных технологий в современном обществе. Сегодня каждый второй москвич пользуется предоставлением госуслуг через интернет», - сказал глава города.</text:p>
      <text:p text:style-name="Text_20_body">По словам мэра за последние пять лет в Москве произошла самая настоящая информационная революция. Ежедневно на ресурсы правительства столицы заходит около 800 тыс. человек. «Это астрономическая цифра», - пояснил Сергей Собянин.</text:p>
      <text:p text:style-name="Text_20_body">Также столичный градоначальник отметил, что Москва в мировых рейтингах доступности интернета населению не уступает лидерам. «В частности по проникновению сотовой связи столица занимает второе место в мире по распространению Wi-Fi в общественных местах, а также лидирует по ряду других показателей», - подчеркнул Сергей Собянин.</text:p>
      <text:p text:style-name="Text_20_body">Напомним, что главной целью программы «Информационный город» является повышение эффективности и прозрачности государственного управления за счет максимально широкого применения информационно-коммуникационных технологий. В том числе, обеспечение рост качества жизни москвичей и уровня комфорта городской среды в целом.</text:p>
      <text:p text:style-name="Text_20_body">Ранее в столице были созданы городские порталы. С помощью них жители могут не выходя из дома получить те или иные госуслуги. Так, например, успешно функционирует портал краудсорсинг-проектов crowd.mos.ru, цель которого – сбор предложений москвичей для реализации лучших из них на практике. В 2015 году был обновлен официальный портал Мэра и Правительства Москвы (<text:a xlink:type="simple" xlink:href="http://mos.ru/" office:name="http://mos.ru/"><text:span text:style-name="Definition">mos.ru</text:span></text:a>), который объединил информационные возможности сайтов органов городской власти. Портал поставщиков (<text:a xlink:type="simple" xlink:href="http://market.zakupki.mos.ru/" office:name="http://market.zakupki.mos.ru/"><text:span text:style-name="Definition">market.zakupki.mos.ru</text:span></text:a>) предоставляет прямой доступ к более 8,8 тыс. государственных заказчиков города Москвы. На портале «Наш город» <text:bookmark text:name="id__GoBack"/> зарегистрировано 770 тыс. человек. Открыто 230 проблемных тем, по которым москвичи могут пожаловаться. Благодаря сообщениям, полученным от жителей через портал "Наш город", решено свыше 950 тыс. различных городских проблем.</text:p>
      <text:p text:style-name="Text_20_body"><text:line-break/></text:p>
      <text:p text:style-name="Text_20_body">Адрес страницы: <text:a xlink:type="simple" xlink:href="http://izmaylowo.mos.ru/presscenter/news/detail/2563546.html" office:name=""><text:span text:style-name="Definition">http://izmaylowo.mos.ru/presscenter/news/detail/2563546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09T21:39:51Z</meta:creation-date>
    <dc:date>2023-07-09T21:39:51Z</dc:date>
  </office:meta>
</office:document-meta>
</file>