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4-тысяч-вожатых-для-лагерей-готовит-в-2016-году-мосгортур"/>Более 4 тысяч вожатых для лагерей готовит в 2016 году Мосгортур<text:bookmark-end text:name="более-4-тысяч-вожатых-для-лагерей-готовит-в-2016-году-мосгортур"/></text:h>
      <text:p text:style-name="First_20_paragraph">16.03.2016</text:p>
      <text:p text:style-name="Text_20_body">Заместитель генерального директора ГАУК «Московское агентство организации отдыха и туризма» (Мосгортур) Наталья Лосева сообщила журналистам о подготовке в 2016 году организацией более 4 тыс. вожатых для столичных лагерей. Наталья Лосева добавила, что в Мосгортуре есть заявки «от других регионов России, а также одной европейской страны».</text:p>
      <text:p text:style-name="Text_20_body">В 2016 году в оздоровительных лагерях Мосгортура в летние смены планируется реализовать восемь новых программ, где дети смогут попробовать себя в разных профессиях, научатся проявлять творческие способности. В том числе подготовлены программы, посвященные Году кино в России и Чемпионату мира по футболу 2018 года. В каждую из восьми программ дополнительно включаются отдельные творческие мероприятия, посвященные 75-летию Битвы за Москву. По сообщению пресс-службы Мосгортура, каждая из программ является авторской, к разработке привлекаются экспертные партнеры.</text:p>
      <text:p text:style-name="Text_20_body"><text:line-break/></text:p>
      <text:p text:style-name="Text_20_body">Адрес страницы: <text:a xlink:type="simple" xlink:href="http://izmaylowo.mos.ru/presscenter/news/detail/2606427.html" office:name=""><text:span text:style-name="Definition">http://izmaylowo.mos.ru/presscenter/news/detail/260642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20:34:41Z</meta:creation-date>
    <dc:date>2023-06-15T20:34:41Z</dc:date>
  </office:meta>
</office:document-meta>
</file>