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онце-2016-года-может-быть-утвержден-проект-развития-территории-бывшего-черкизовского-рынка"/>В конце 2016 года может быть утвержден проект развития территории бывшего Черкизовского рынка<text:bookmark-end text:name="в-конце-2016-года-может-быть-утвержден-проект-развития-территории-бывшего-черкизовского-рынка"/></text:h>
      <text:p text:style-name="First_20_paragraph">20.05.2016</text:p>
      <text:p text:style-name="Text_20_body">О разработке проекта развития территории бывшего легендарного «Черкизона», Черкизовского рынка, проинформировал заместитель мэра Марат Хуснулллин.</text:p>
      <text:p text:style-name="Text_20_body">Он сообщил, что в настоящий момент проекты развития территории готовят для представления мэру Москвы Сергею Собянину. По словам Марата Хуснуллина, этой территории предстоит стать серьезной новой точкой притяжения в столице. На этой территории предполагается строительство крупного ТПУ, в состав которого войдет метро, Московская кольцевая железная дорога и наземный транспорт. В этом районе сегодня ведется активное строительство участка Северо-Восточной хорды.</text:p>
      <text:p text:style-name="Text_20_body">Как сообщалось ранее, власти столицы предполагают построить на территории бывшего Черкизовского рынка крупный спортивный кластер.</text:p>
      <text:p text:style-name="Text_20_body"><text:line-break/></text:p>
      <text:p text:style-name="Text_20_body">Адрес страницы: <text:a xlink:type="simple" xlink:href="http://izmaylowo.mos.ru/presscenter/news/detail/2981699.html" office:name=""><text:span text:style-name="Definition">http://izmaylowo.mos.ru/presscenter/news/detail/298169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5:30:07Z</meta:creation-date>
    <dc:date>2023-06-09T05:30:07Z</dc:date>
  </office:meta>
</office:document-meta>
</file>