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бедители-iv-общегородского-конкурса-детского-рисунка-москва-для-жизни-для-детей-будут-объявлены-28-мая-на-вднх"/>Победители IV общегородского конкурса детского рисунка «Москва-для жизни, для детей» будут объявлены 28 мая на ВДНХ<text:bookmark-end text:name="победители-iv-общегородского-конкурса-детского-рисунка-москва-для-жизни-для-детей-будут-объявлены-28-мая-на-вднх"/></text:h>
      <text:p text:style-name="First_20_paragraph">27.05.2016</text:p>
      <text:p text:style-name="Text_20_body">Церемония торжественного награждения юных победителей IV общегородского конкурса детского рисунка «Москва – для жизни, для детей! Градостроительство глазами маленьких москвичей» состоится в эту субботу, 28 мая на территории ВДНХ.</text:p>
      <text:p text:style-name="Text_20_body">Она пройдет на центральной аллее напротив павильона №57. Имена победителей назовет председатель жюри, руководитель Департамента градостроительной политики города Москвы Сергей Лёвкин.</text:p>
      <text:p text:style-name="Text_20_body">Сергею Лёвкину предстоит назвать имена авторов 12 лучших детских рисунков в четырех номинациях конкурса. Также он сообщит имена тройки лидеров Интернет-голосования, проходившего в социальных сетях Фейсбук и ВКонтакте.</text:p>
      <text:p text:style-name="Text_20_body">Глава департамента отметил рост популярности конкурса среди детей столицы. По его словам, в этом году на суд жюри было представлено 1700 работ. В первый год проведения, в 2013 году, жюри предстояло оценивать только 80 рисунков.</text:p>
      <text:p text:style-name="Text_20_body">Дополнительные призы вручат партнеры конкурса: ВДНХ и компания TEKTA GROUP.</text:p>
      <text:p text:style-name="Text_20_body">За полтора часа до объявления имен победителей всем участникам конкурса предстоит изобразить на асфальте свои заявленные работы для дополнительной оценки членами жюри и информационными партнёрами. Ценные призы и благодарности приготовлены для авторов трех лучших рисунков на асфальте.</text:p>
      <text:p text:style-name="Text_20_body">Конкурс стартует в 12:00. Всех его гостей и участников ждет интересная и веселая развлекательная программа. </text:p>
      <text:p text:style-name="Text_20_body"><text:line-break/></text:p>
      <text:p text:style-name="Text_20_body">Адрес страницы: <text:a xlink:type="simple" xlink:href="http://izmaylowo.mos.ru/presscenter/news/detail/3026177.html" office:name=""><text:span text:style-name="Definition">http://izmaylowo.mos.ru/presscenter/news/detail/302617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1:27:37Z</meta:creation-date>
    <dc:date>2023-06-21T01:27:37Z</dc:date>
  </office:meta>
</office:document-meta>
</file>