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измайловском-парке-в-честь-международного-дня-защиты-детей-состоится-happy-fest-фестиваль-для-всей-семьи"/>В Измайловском парке в честь Международного Дня защиты детей состоится «Happy fest» – фестиваль для всей семьи<text:bookmark-end text:name="в-измайловском-парке-в-честь-международного-дня-защиты-детей-состоится-happy-fest-фестиваль-для-всей-семьи"/></text:h>
      <text:p text:style-name="First_20_paragraph">01.06.2016</text:p>
      <text:p text:style-name="Text_20_body">Веселый, спортивный и творческий фестиваль для всей семьи «Happy fest» пройдет 4 и 5 июня в Измайловском парке культуры и отдыха. Уже в первый день его работы каждый посетитель сможет стать участников проведения курсов по чеканке монет, росписи по стеклу или росписи керамических фигурок.</text:p>
      <text:p text:style-name="Text_20_body">Отдельная программа предусмотрена и для родителей. Они смогут научиться новому способу пеленания малышей или получить консультацию по любым вопросам профессионального психолога.</text:p>
      <text:p text:style-name="Text_20_body">В первый день также состоятся чемпионат по флорболу, игротека и ярмарка.</text:p>
      <text:p text:style-name="Text_20_body">Подвижные игры, эстафеты и конкурсы продолжатся 5 июня уже с 11 утра. Членам семьи предложат совместно перетягивать канат. Взрослые гостьи будут приглашены на оригинальный забег на каблуках.</text:p>
      <text:p text:style-name="Text_20_body">В час дня начнутся многочисленные спортивные конкурсы. Пройдет детский мастер-класс по зумбе, фитнес-латина, танец живота, йога стрейч, зумба для взрослых и кроссфит.</text:p>
      <text:p text:style-name="Text_20_body">Яркий праздник будет проводиться на Центральной площади 4 и 5 июня с 11:00 до 20:30.</text:p>
      <text:p text:style-name="Text_20_body"><text:line-break/></text:p>
      <text:p text:style-name="Text_20_body">Адрес страницы: <text:a xlink:type="simple" xlink:href="http://izmaylowo.mos.ru/presscenter/news/detail/3057144.html" office:name=""><text:span text:style-name="Definition">http://izmaylowo.mos.ru/presscenter/news/detail/305714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3:00:55Z</meta:creation-date>
    <dc:date>2023-09-19T23:00:55Z</dc:date>
  </office:meta>
</office:document-meta>
</file>