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диная-россия-дала-старт-новому-проекту-городских-лагерей-московская-смена"/>«Единая Россия» дала старт новому проекту городских лагерей «Московская смена»<text:bookmark-end text:name="единая-россия-дала-старт-новому-проекту-городских-лагерей-московская-смена"/></text:h>
      <text:p text:style-name="First_20_paragraph">01.06.2016</text:p>
      <text:p text:style-name="Text_20_body">Сегодня в Москве начала работу программа детского летнего отдыха "Московская смена". Мэр Москвы Сергей Собянин принял участие в торжественной церемонии, посвященной запуску проекта, во Дворце пионеров на Воробьевых горах.</text:p>
      <text:p text:style-name="Text_20_body">Мэр Москвы Сергей Собянин сообщил "В Москве ко Дню защиты детей организовано свыше 1000 праздничных мероприятий в парках, скверах, садах. Во Дворце пионеров на Воробьевых сегодня отмечается "рождение" программы "Московская смена". В не вошли 300 учреждений департаментов социальной защиты, спорта, образования". Также Сергей Собянин сообщил, что на первую смену в летние лагеря записано свыше 21 тысячи школьников.</text:p>
      <text:p text:style-name="Text_20_body">Также мэр рассказал о том, как будет проходить отдых столичных школьников: дети будут трижды есть, посещать экскурсии, заниматься спортом; лагеря будут работать с 9 до 18 часов. "Свыше 50 тыс. московских учеников отдохнут в течение лета в новых пионерских лагерях», - резюмировал мэр Москвы.</text:p>
      <text:p text:style-name="Text_20_body">Начало "Московской смены" стало часть праздничной программы "Территория детства. Стань первым", посвященной Дню защиты детей. Кроме мастер-классов, конкурсов и иных досуговых мероприятий участников торжества на Воробьевых горах поприветствуют лидеры предварительного голосования партии "Единая Россия".</text:p>
      <text:p text:style-name="Text_20_body">Именно участники праймериз в конце апреля этого года выступили с инициативой созданий подобных летних лагерей. Программу поддержал лично мэр Москвы Сергей Собянин. В обсуждении программы "Московская смена" участвовали более 300 тыс. родителей столичных учеников.</text:p>
      <text:p text:style-name="Text_20_body">Она работает для ребят от 7 до 14 лет, по будням, в три смены. окончание программы придется на 29 августа. В схему работы летних школьных лагерей будут включены многочисленные спортивные мероприятия, посещение объектов культурного наследия, участие детей в многопрофильных мастер-классах и необычных встречах с интересными людьми. Для этого лагеря получат сертификаты для бесплатного посещения этих мероприятий. Напомним, что отдых для московских школьников в подобных лагерях осуществляется на бесплатной основе.</text:p>
      <text:p text:style-name="Text_20_body"><text:line-break/></text:p>
      <text:p text:style-name="Text_20_body">Адрес страницы: <text:a xlink:type="simple" xlink:href="http://izmaylowo.mos.ru/presscenter/news/detail/3057656.html" office:name=""><text:span text:style-name="Definition">http://izmaylowo.mos.ru/presscenter/news/detail/3057656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3:00:54Z</meta:creation-date>
    <dc:date>2023-09-19T23:00:54Z</dc:date>
  </office:meta>
</office:document-meta>
</file>